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985cm"/>
    </style:style>
    <style:style style:name="Tabela1.B" style:family="table-column">
      <style:table-column-properties style:column-width="5.786cm"/>
    </style:style>
    <style:style style:name="Tabela1.1" style:family="table-row">
      <style:table-row-properties style:min-row-height="0.699cm" fo:keep-together="auto"/>
    </style:style>
    <style:style style:name="Tabela1.A1" style:family="table-cell">
      <style:table-cell-properties style:vertical-align="middle" fo:padding="0.101cm" fo:border="0.05pt solid #000000"/>
    </style:style>
    <style:style style:name="Tabela1.A2" style:family="table-cell">
      <style:table-cell-properties style:vertical-align="" fo:padding="0.101cm" fo:border-left="0.05pt solid #000000" fo:border-right="none" fo:border-top="none" fo:border-bottom="0.05pt solid #000000"/>
    </style:style>
    <style:style style:name="Tabela1.B2" style:family="table-cell">
      <style:table-cell-properties style:vertical-align="" fo:padding="0.101cm" fo:border-left="none" fo:border-right="0.05pt solid #000000" fo:border-top="none" fo:border-bottom="0.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1.409cm"/>
    </style:style>
    <style:style style:name="Tabela2.B" style:family="table-column">
      <style:table-column-properties style:column-width="1.983cm"/>
    </style:style>
    <style:style style:name="Tabela2.C" style:family="table-column">
      <style:table-column-properties style:column-width="2.247cm"/>
    </style:style>
    <style:style style:name="Tabela2.D" style:family="table-column">
      <style:table-column-properties style:column-width="1.533cm"/>
    </style:style>
    <style:style style:name="Tabela2.E" style:family="table-column">
      <style:table-column-properties style:column-width="1.598cm"/>
    </style:style>
    <style:style style:name="Tabela2.1" style:family="table-row">
      <style:table-row-properties style:min-row-height="0.399cm" fo:keep-together="auto"/>
    </style:style>
    <style:style style:name="Tabela2.A1" style:family="table-cell">
      <style:table-cell-properties style:vertical-align="middle" fo:padding="0.049cm" fo:border-left="0.5pt solid #000000" fo:border-right="none" fo:border-top="0.5pt solid #000000" fo:border-bottom="0.5pt solid #000000"/>
    </style:style>
    <style:style style:name="Tabela2.E1" style:family="table-cell">
      <style:table-cell-properties style:vertical-align="middle" fo:padding="0.049cm" fo:border="0.5pt solid #000000"/>
    </style:style>
    <style:style style:name="Tabela2.A2" style:family="table-cell">
      <style:table-cell-properties style:vertical-align="middle" fo:padding="0.049cm" fo:border-left="0.5pt solid #000000" fo:border-right="none" fo:border-top="none" fo:border-bottom="0.5pt solid #000000"/>
    </style:style>
    <style:style style:name="Tabela2.E2" style:family="table-cell">
      <style:table-cell-properties style:vertical-align="middle" fo:padding="0.049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1.108cm"/>
    </style:style>
    <style:style style:name="Tabela3.B" style:family="table-column">
      <style:table-column-properties style:column-width="0.79cm"/>
    </style:style>
    <style:style style:name="Tabela3.C" style:family="table-column">
      <style:table-column-properties style:column-width="1.45cm"/>
    </style:style>
    <style:style style:name="Tabela3.D" style:family="table-column">
      <style:table-column-properties style:column-width="1.201cm"/>
    </style:style>
    <style:style style:name="Tabela3.E" style:family="table-column">
      <style:table-column-properties style:column-width="1.554cm"/>
    </style:style>
    <style:style style:name="Tabela3.F" style:family="table-column">
      <style:table-column-properties style:column-width="1.275cm"/>
    </style:style>
    <style:style style:name="Tabela3.G" style:family="table-column">
      <style:table-column-properties style:column-width="1.392cm"/>
    </style:style>
    <style:style style:name="Tabela3.1" style:family="table-row">
      <style:table-row-properties style:min-row-height="0.399cm" fo:keep-together="auto"/>
    </style:style>
    <style:style style:name="Tabela3.A1" style:family="table-cell">
      <style:table-cell-properties style:vertical-align="middle" fo:padding="0.049cm" fo:border="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6.747cm"/>
    </style:style>
    <style:style style:name="Tabela4.B" style:family="table-column">
      <style:table-column-properties style:column-width="2.023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B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B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1.55cm"/>
    </style:style>
    <style:style style:name="Tabela5.B" style:family="table-column">
      <style:table-column-properties style:column-width="1.639cm"/>
    </style:style>
    <style:style style:name="Tabela5.C" style:family="table-column">
      <style:table-column-properties style:column-width="1.443cm"/>
    </style:style>
    <style:style style:name="Tabela5.D" style:family="table-column">
      <style:table-column-properties style:column-width="4.138cm"/>
    </style:style>
    <style:style style:name="Tabela5.1" style:family="table-row">
      <style:table-row-properties style:min-row-height="0.399cm" fo:keep-together="auto"/>
    </style:style>
    <style:style style:name="Tabela5.A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D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5"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6"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style:font-size-asian="6pt"/>
    </style:style>
    <style:style style:name="P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font-weight="bold" style:font-size-asian="6pt" style:font-weight-asian="bold"/>
    </style:style>
    <style:style style:name="P9" style:family="paragraph" style:parent-style-name="Frame_20_contents" style:master-page-name="">
      <style:paragraph-properties fo:keep-together="always" style:page-number="auto"/>
      <style:text-properties officeooo:paragraph-rsid="002156b6"/>
    </style:style>
    <style:style style:name="P10"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36b09f" style:font-size-asian="6pt" style:font-size-complex="6pt"/>
    </style:style>
    <style:style style:name="P15"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style:font-name="Gilroy Light3" fo:font-size="12pt" style:font-size-asian="12pt"/>
    </style:style>
    <style:style style:name="P1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7" style:family="paragraph" style:parent-style-name="Negrito_20_Centralizado">
      <style:paragraph-properties fo:margin-left="0cm" fo:margin-right="0cm" fo:line-height="83%" fo:text-indent="0cm" style:auto-text-indent="false"/>
    </style:style>
    <style:style style:name="P18" style:family="paragraph" style:parent-style-name="Edital">
      <style:paragraph-properties fo:margin-left="0cm" fo:margin-right="0cm" fo:margin-top="0cm" fo:margin-bottom="0.349cm" style:contextual-spacing="false" fo:line-height="83%" fo:text-indent="0cm" style:auto-text-indent="false"/>
    </style:style>
    <style:style style:name="P19" style:family="paragraph" style:parent-style-name="Edital">
      <style:paragraph-properties fo:margin-left="0cm" fo:margin-right="0cm" fo:line-height="83%" fo:text-indent="0cm" style:auto-text-indent="false"/>
    </style:style>
    <style:style style:name="P20" style:family="paragraph" style:parent-style-name="Edital">
      <style:paragraph-properties fo:margin-left="0cm" fo:margin-right="0cm" fo:line-height="83%" fo:text-align="center" style:justify-single-word="false" fo:text-indent="0cm" style:auto-text-indent="false"/>
    </style:style>
    <style:style style:name="P21"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2"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3"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4"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25" style:family="paragraph" style:parent-style-name="Estilo_20_de_20_parágrafo_20_5">
      <style:paragraph-properties fo:margin-left="0cm" fo:margin-right="0cm" fo:line-height="83%" fo:text-indent="0cm" style:auto-text-indent="false">
        <style:tab-stops/>
      </style:paragraph-properties>
    </style:style>
    <style:style style:name="P2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27"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2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9" style:family="paragraph" style:parent-style-name="Edital">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30"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3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32" style:family="paragraph" style:parent-style-name="Edital">
      <style:paragraph-properties fo:margin-left="0cm" fo:margin-right="0cm" fo:margin-top="0cm" fo:margin-bottom="0.7cm" style:contextual-spacing="false" fo:line-height="83%" fo:text-align="center" style:justify-single-word="false" fo:text-indent="0cm" style:auto-text-indent="false"/>
      <style:text-properties fo:font-weight="bold" style:font-weight-asian="bold"/>
    </style:style>
    <style:style style:name="P33"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34"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35" style:family="paragraph" style:parent-style-name="Edital">
      <style:paragraph-properties fo:margin-left="0cm" fo:margin-right="0cm" fo:line-height="83%" fo:text-indent="0cm" style:auto-text-indent="false"/>
      <style:text-properties fo:font-weight="bold" style:font-weight-asian="bold"/>
    </style:style>
    <style:style style:name="P36"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5pt" fo:font-weight="bold" style:font-size-asian="5pt" style:font-weight-asian="bold"/>
    </style:style>
    <style:style style:name="P37" style:family="paragraph" style:parent-style-name="Título_20_Divisor">
      <loext:graphic-properties draw:fill-color="#cbcbcb"/>
      <style:paragraph-properties fo:margin-left="0cm" fo:margin-right="0cm" fo:line-height="83%" fo:text-indent="0cm" style:auto-text-indent="false"/>
      <style:text-properties fo:language="pt" fo:country="BR"/>
    </style:style>
    <style:style style:name="P38"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39"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36b09f" style:font-size-asian="6pt" style:font-size-complex="6pt"/>
    </style:style>
    <style:style style:name="P41" style:family="paragraph" style:parent-style-name="Edital">
      <style:paragraph-properties fo:margin-left="0cm" fo:margin-right="0cm" fo:margin-top="0.101cm" fo:margin-bottom="0cm" style:contextual-spacing="false" style:line-height-at-least="0.353cm" fo:text-indent="0cm" style:auto-text-indent="false"/>
    </style:style>
    <style:style style:name="P42"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3"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text-properties style:font-name="Gilroy Light3" fo:font-size="12pt" style:font-size-asian="12pt"/>
    </style:style>
    <style:style style:name="P44"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45"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47" style:family="paragraph">
      <loext:graphic-properties draw:fill-color="#ffffff" draw:opacity="0%"/>
    </style:style>
    <style:style style:name="P48" style:family="paragraph">
      <loext:graphic-properties draw:fill="solid" draw:fill-color="#10476d"/>
    </style:style>
    <style:style style:name="P49" style:family="paragraph">
      <loext:graphic-properties draw:fill="none" draw:fill-color="#ffffff"/>
      <style:text-properties fo:color="#10476d" loext:opacity="100%" style:font-name="Gilroy Light" fo:font-size="15pt" fo:letter-spacing="-0.024cm" style:font-size-asian="15pt" style:font-size-complex="15pt"/>
    </style:style>
    <style:style style:name="P50" style:family="paragraph">
      <loext:graphic-properties draw:fill="solid" draw:fill-color="#bcbec0"/>
    </style:style>
    <style:style style:name="P51" style:family="paragraph">
      <loext:graphic-properties draw:fill="none"/>
    </style:style>
    <style:style style:name="P52" style:family="paragraph">
      <loext:graphic-properties draw:fill="solid" draw:fill-color="#e21e20"/>
    </style:style>
    <style:style style:name="P53" style:family="paragraph">
      <loext:graphic-properties draw:fill="solid" draw:fill-color="#939598"/>
    </style:style>
    <style:style style:name="P54" style:family="paragraph">
      <loext:graphic-properties draw:fill="solid" draw:fill-color="#53a275"/>
    </style:style>
    <style:style style:name="P55" style:family="paragraph">
      <loext:graphic-properties draw:fill="solid" draw:fill-color="#fce808"/>
    </style:style>
    <style:style style:name="P56" style:family="paragraph">
      <loext:graphic-properties draw:fill="solid" draw:fill-color="#232021"/>
    </style:style>
    <style:style style:name="P57" style:family="paragraph">
      <loext:graphic-properties draw:fill="solid" draw:fill-color="#d1d3d4"/>
    </style:style>
    <style:style style:name="P58" style:family="paragraph">
      <loext:graphic-properties draw:fill="solid" draw:fill-color="#ffffff"/>
    </style:style>
    <style:style style:name="P59" style:family="paragraph">
      <loext:graphic-properties draw:fill="solid" draw:fill-color="#293288"/>
    </style:style>
    <style:style style:name="P60"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1"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2"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3" style:family="paragraph">
      <style:paragraph-properties fo:text-align="center" style:writing-mode="lr-tb"/>
      <style:text-properties fo:color="#ffffff" loext:opacity="100%" style:font-name="Gilroy ExtraBold" fo:font-size="18pt" style:font-size-asian="18pt" style:font-size-complex="18pt"/>
    </style:style>
    <style:style style:name="P64"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5" style:family="paragraph">
      <style:paragraph-properties loext:tab-stop-distance="0cm">
        <style:tab-stops>
          <style:tab-stop style:position="0cm"/>
          <style:tab-stop style:position="10.205cm" style:type="right"/>
        </style:tab-stops>
      </style:paragraph-properties>
    </style:style>
    <style:style style:name="P6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fo:language="pt" fo:country="BR"/>
    </style:style>
    <style:style style:name="T10" style:family="text">
      <style:text-properties fo:font-weight="bold" style:font-weight-asian="bold"/>
    </style:style>
    <style:style style:name="T11" style:family="text">
      <style:text-properties fo:color="#ff0000" loext:opacity="100%" style:text-outline="false"/>
    </style:style>
    <style:style style:name="T12" style:family="text">
      <style:text-properties fo:text-transform="uppercase" fo:font-weight="bold" style:font-weight-asian="bold"/>
    </style:style>
    <style:style style:name="T13" style:family="text">
      <style:text-properties style:text-underline-style="solid" style:text-underline-width="bold" style:text-underline-color="font-color" fo:font-weight="bold" style:font-weight-asian="bold"/>
    </style:style>
    <style:style style:name="T14" style:family="text">
      <style:text-properties fo:color="#0000ff" loext:opacity="100%" style:text-outline="false" style:text-underline-style="solid" style:text-underline-width="bold" style:text-underline-color="font-color"/>
    </style:style>
    <style:style style:name="T15" style:family="text">
      <style:text-properties fo:color="#10476d" loext:opacity="100%" style:font-name="Gilroy Light" fo:font-size="15pt" fo:letter-spacing="-0.024cm" style:font-size-asian="15pt" style:font-size-complex="15pt"/>
    </style:style>
    <style:style style:name="T16" style:family="text">
      <style:text-properties style:font-name="Gotham Medium" fo:font-size="6pt" fo:font-weight="normal" style:font-size-asian="6pt" style:font-weight-asian="normal" style:font-size-complex="6pt" style:font-weight-complex="normal"/>
    </style:style>
    <style:style style:name="T17"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18" style:family="text">
      <style:text-properties fo:color="#ffffff" loext:opacity="100%" style:font-name="Gilroy ExtraBold" fo:font-size="18pt" style:font-size-asian="18pt" style:font-size-complex="18pt"/>
    </style:style>
    <style:style style:name="T19" style:family="text">
      <style:text-properties style:font-name="Times New Roman2" fo:font-size="6pt" fo:font-style="italic" style:font-size-asian="6pt" style:font-style-asian="italic" style:font-size-complex="6pt" style:font-style-complex="italic"/>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9" draw:name="Forma7" draw:style-name="gr1" draw:text-style-name="P47" svg:width="15.865cm" svg:height="0.731cm" svg:x="1.39cm" svg:y="3.799cm">
        <text:p text:style-name="P9"><text:span text:style-name="T8">Ano </text:span><text:span text:style-name="T8"><text:subject>IX</text:subject></text:span><text:span text:style-name="T8"><text:s/>• nº</text:span><text:span text:style-name="T8"><text:title>1963</text:title></text:span><text:span text:style-name="T8"> • </text:span><text:span text:style-name="T8"><text:modification-date style:data-style-name="N10114">segunda-feira, 31 de agost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polygon text:anchor-type="page" text:anchor-page-number="1" draw:z-index="18" draw:name="Forma2" draw:style-name="gr2" draw:text-style-name="P48" svg:width="21cm" svg:height="1.019cm" svg:x="0cm" svg:y="0cm" svg:viewBox="0 0 21001 1020" draw:points="0,1020 21001,0 0,0">
        <text:p/>
      </draw:polygon>
      <draw:frame text:anchor-type="page" text:anchor-page-number="1" draw:z-index="17" draw:name="Forma3" draw:style-name="gr3" draw:text-style-name="P49" svg:width="8.631cm" svg:height="0.911cm" svg:x="3.02cm" svg:y="1.75cm">
        <draw:text-box>
          <text:p><text:span text:style-name="T15">DIÁRIO OFICIAL DO MUNICÍPIO DE</text:span></text:p>
        </draw:text-box>
      </draw:frame>
      <draw:g text:anchor-type="page" text:anchor-page-number="1" draw:z-index="16" draw:name="Forma1" draw:style-name="gr4">
        <draw:path draw:style-name="gr5" draw:text-style-name="P50"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51" svg:width="1.286cm" svg:height="0.094cm" svg:x="17.454cm" svg:y="1.697cm" svg:viewBox="0 0 1287 95" svg:d="M0 94c160-60 399-94 642-94s483 34 645 95">
          <text:p/>
        </draw:path>
        <draw:path draw:style-name="gr6" draw:text-style-name="P51" svg:width="1.308cm" svg:height="0.098cm" svg:x="17.441cm" svg:y="1.658cm" svg:viewBox="0 0 1309 99" svg:d="M0 99c18-7 39-14 59-20M130 59c83-20 177-36 276-46M515 4c47-3 93-4 140-4 46 0 92 1 138 4M903 12c99 10 194 27 278 48M1248 79c21 6 42 13 61 20">
          <text:p/>
        </draw:path>
        <draw:path draw:style-name="gr6" draw:text-style-name="P51" svg:width="1.334cm" svg:height="0.102cm" svg:x="17.429cm" svg:y="1.621cm" svg:viewBox="0 0 1335 103" svg:d="M0 103c19-7 39-15 61-21M132 62c85-23 182-39 284-49M527 4c46-3 94-4 141-4s94 1 140 4M920 13c103 9 199 26 283 49M1275 82c21 7 41 14 60 21">
          <text:p/>
        </draw:path>
        <draw:path draw:style-name="gr6" draw:text-style-name="P51" svg:width="1.362cm" svg:height="0.108cm" svg:x="17.415cm" svg:y="1.581cm" svg:viewBox="0 0 1363 109" svg:d="M0 109c19-8 40-15 61-23M137 63c86-22 184-39 288-50M538 4c47-2 95-4 143-4s96 1 142 4M939 13c104 11 202 28 288 51M1304 86c21 8 41 15 59 23">
          <text:p/>
        </draw:path>
        <draw:path draw:style-name="gr6" draw:text-style-name="P51"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51" svg:width="1.256cm" svg:height="0.089cm" svg:x="17.47cm" svg:y="1.74cm" svg:viewBox="0 0 1257 90" svg:d="M0 89c161-56 394-89 626-89 237 0 470 33 631 90">
          <text:p/>
        </draw:path>
        <draw:path draw:style-name="gr6" draw:text-style-name="P51" svg:width="1.23cm" svg:height="0.085cm" svg:x="17.479cm" svg:y="1.778cm" svg:viewBox="0 0 1231 86" svg:d="M0 86c161-54 388-86 617-86s454 32 614 86">
          <text:p/>
        </draw:path>
        <draw:path draw:style-name="gr6" draw:text-style-name="P51" svg:width="1.198cm" svg:height="0.078cm" svg:x="17.496cm" svg:y="1.824cm" svg:viewBox="0 0 1199 79" svg:d="M0 79c158-49 380-79 599-79 222 0 438 29 600 79">
          <text:p/>
        </draw:path>
        <draw:path draw:style-name="gr6" draw:text-style-name="P51" svg:width="1.17cm" svg:height="0.074cm" svg:x="17.51cm" svg:y="1.868cm" svg:viewBox="0 0 1171 75" svg:d="M0 75c161-48 369-75 585-75 213 0 429 28 586 75">
          <text:p/>
        </draw:path>
        <draw:path draw:style-name="gr6" draw:text-style-name="P51" svg:width="1.09cm" svg:height="0.06cm" svg:x="17.554cm" svg:y="1.985cm" svg:viewBox="0 0 1091 61" svg:d="M0 61c153-39 351-61 548-61 195 0 390 21 543 61">
          <text:p/>
        </draw:path>
        <draw:path draw:style-name="gr6" draw:text-style-name="P51" svg:width="0.106cm" svg:height="0.237cm" svg:x="18.583cm" svg:y="1.717cm" svg:viewBox="0 0 107 238" svg:d="M107 19c-27 81-67 167-106 219-5-46 4-117 39-238">
          <text:p/>
        </draw:path>
        <draw:path draw:style-name="gr6" draw:text-style-name="P51" svg:width="0.112cm" svg:height="0.246cm" svg:x="18.233cm" svg:y="1.663cm" svg:viewBox="0 0 113 247" svg:d="M113 7c-13 89-32 175-98 240-11-77-18-163-14-247">
          <text:p/>
        </draw:path>
        <draw:path draw:style-name="gr7" draw:text-style-name="P52" svg:width="0.172cm" svg:height="0.219cm" svg:x="18.013cm" svg:y="1.7cm" svg:viewBox="0 0 173 220" svg:d="M173 217c-4-118-42-217-86-217-45 0-84 101-87 220z">
          <text:p/>
        </draw:path>
        <draw:path draw:style-name="gr7" draw:text-style-name="P52" svg:width="0.181cm" svg:height="0.24cm" svg:x="17.681cm" svg:y="1.727cm" svg:viewBox="0 0 182 241" svg:d="M182 218c-27-119-93-226-138-217-44 9-54 126-34 240z">
          <text:p/>
        </draw:path>
        <draw:path draw:style-name="gr7" draw:text-style-name="P52" svg:width="0.181cm" svg:height="0.24cm" svg:x="18.33cm" svg:y="1.727cm" svg:viewBox="0 0 182 241" svg:d="M0 218c27-119 92-226 138-217 44 9 54 126 33 240z">
          <text:p/>
        </draw:path>
        <draw:path draw:style-name="gr7" draw:text-style-name="P52" svg:width="0.128cm" svg:height="0.155cm" svg:x="17.471cm" svg:y="1.836cm" svg:viewBox="0 0 129 156" svg:d="M129 143c-41-70-89-121-129-143l60 156z">
          <text:p/>
        </draw:path>
        <draw:path draw:style-name="gr7" draw:text-style-name="P52" svg:width="0.128cm" svg:height="0.155cm" svg:x="18.593cm" svg:y="1.836cm" svg:viewBox="0 0 129 156" svg:d="M0 143c40-70 89-121 129-143l-61 156z">
          <text:p/>
        </draw:path>
        <draw:path draw:style-name="gr6" draw:text-style-name="P51" svg:width="0.107cm" svg:height="0.237cm" svg:x="17.503cm" svg:y="1.717cm" svg:viewBox="0 0 108 238" svg:d="M0 19c26 81 66 167 107 219 5-46-5-117-39-238">
          <text:p/>
        </draw:path>
        <draw:path draw:style-name="gr6" draw:text-style-name="P51" svg:width="0.107cm" svg:height="0.237cm" svg:x="18.581cm" svg:y="1.717cm" svg:viewBox="0 0 108 238" svg:d="M108 19c-26 81-67 167-107 219-5-46 5-117 38-238">
          <text:p/>
        </draw:path>
        <draw:path draw:style-name="gr6" draw:text-style-name="P51" svg:width="0.112cm" svg:height="0.246cm" svg:x="17.847cm" svg:y="1.663cm" svg:viewBox="0 0 113 247" svg:d="M0 7c13 89 32 175 97 240 11-77 19-163 15-247">
          <text:p/>
        </draw:path>
        <draw:path draw:style-name="gr6" draw:text-style-name="P51" svg:width="0.112cm" svg:height="0.246cm" svg:x="18.232cm" svg:y="1.663cm" svg:viewBox="0 0 113 247" svg:d="M113 7c-13 89-31 175-98 240-10-77-18-163-14-247">
          <text:p/>
        </draw:path>
        <draw:line draw:style-name="gr6" draw:text-style-name="P51" svg:x1="17.403cm" svg:y1="1.614cm" svg:x2="17.419cm" svg:y2="1.649cm">
          <text:p/>
        </draw:line>
        <draw:line draw:style-name="gr6" draw:text-style-name="P51" svg:x1="18.788cm" svg:y1="1.614cm" svg:x2="18.773cm" svg:y2="1.649cm">
          <text:p/>
        </draw:line>
        <draw:line draw:style-name="gr6" draw:text-style-name="P51" svg:x1="17.435cm" svg:y1="1.641cm" svg:x2="17.452cm" svg:y2="1.677cm">
          <text:p/>
        </draw:line>
        <draw:line draw:style-name="gr6" draw:text-style-name="P51" svg:x1="18.757cm" svg:y1="1.641cm" svg:x2="18.741cm" svg:y2="1.677cm">
          <text:p/>
        </draw:line>
        <draw:line draw:style-name="gr6" draw:text-style-name="P51" svg:x1="17.427cm" svg:y1="1.681cm" svg:x2="17.443cm" svg:y2="1.716cm">
          <text:p/>
        </draw:line>
        <draw:line draw:style-name="gr6" draw:text-style-name="P51" svg:x1="18.764cm" svg:y1="1.681cm" svg:x2="18.748cm" svg:y2="1.716cm">
          <text:p/>
        </draw:line>
        <draw:line draw:style-name="gr6" draw:text-style-name="P51" svg:x1="17.463cm" svg:y1="1.711cm" svg:x2="17.477cm" svg:y2="1.742cm">
          <text:p/>
        </draw:line>
        <draw:line draw:style-name="gr6" draw:text-style-name="P51" svg:x1="18.73cm" svg:y1="1.711cm" svg:x2="18.716cm" svg:y2="1.742cm">
          <text:p/>
        </draw:line>
        <draw:line draw:style-name="gr6" draw:text-style-name="P51" svg:x1="17.457cm" svg:y1="1.748cm" svg:x2="17.47cm" svg:y2="1.783cm">
          <text:p/>
        </draw:line>
        <draw:line draw:style-name="gr6" draw:text-style-name="P51" svg:x1="18.737cm" svg:y1="1.748cm" svg:x2="18.724cm" svg:y2="1.783cm">
          <text:p/>
        </draw:line>
        <draw:line draw:style-name="gr6" draw:text-style-name="P51" svg:x1="17.487cm" svg:y1="1.778cm" svg:x2="17.502cm" svg:y2="1.817cm">
          <text:p/>
        </draw:line>
        <draw:line draw:style-name="gr6" draw:text-style-name="P51" svg:x1="18.705cm" svg:y1="1.778cm" svg:x2="18.69cm" svg:y2="1.817cm">
          <text:p/>
        </draw:line>
        <draw:line draw:style-name="gr6" draw:text-style-name="P51" svg:x1="17.487cm" svg:y1="1.823cm" svg:x2="17.502cm" svg:y2="1.859cm">
          <text:p/>
        </draw:line>
        <draw:line draw:style-name="gr6" draw:text-style-name="P51" svg:x1="18.705cm" svg:y1="1.823cm" svg:x2="18.69cm" svg:y2="1.859cm">
          <text:p/>
        </draw:line>
        <draw:line draw:style-name="gr6" draw:text-style-name="P51" svg:x1="17.554cm" svg:y1="1.889cm" svg:x2="17.575cm" svg:y2="1.927cm">
          <text:p/>
        </draw:line>
        <draw:line draw:style-name="gr6" draw:text-style-name="P51" svg:x1="18.641cm" svg:y1="1.889cm" svg:x2="18.62cm" svg:y2="1.927cm">
          <text:p/>
        </draw:line>
        <draw:line draw:style-name="gr6" draw:text-style-name="P51" svg:x1="17.533cm" svg:y1="1.764cm" svg:x2="17.544cm" svg:y2="1.804cm">
          <text:p/>
        </draw:line>
        <draw:line draw:style-name="gr6" draw:text-style-name="P51" svg:x1="18.658cm" svg:y1="1.764cm" svg:x2="18.646cm" svg:y2="1.804cm">
          <text:p/>
        </draw:line>
        <draw:line draw:style-name="gr6" draw:text-style-name="P51" svg:x1="17.57cm" svg:y1="1.756cm" svg:x2="17.583cm" svg:y2="1.796cm">
          <text:p/>
        </draw:line>
        <draw:line draw:style-name="gr6" draw:text-style-name="P51" svg:x1="18.62cm" svg:y1="1.756cm" svg:x2="18.608cm" svg:y2="1.796cm">
          <text:p/>
        </draw:line>
        <draw:line draw:style-name="gr6" draw:text-style-name="P51" svg:x1="17.563cm" svg:y1="1.8cm" svg:x2="17.576cm" svg:y2="1.839cm">
          <text:p/>
        </draw:line>
        <draw:line draw:style-name="gr6" draw:text-style-name="P51" svg:x1="18.627cm" svg:y1="1.8cm" svg:x2="18.615cm" svg:y2="1.839cm">
          <text:p/>
        </draw:line>
        <draw:line draw:style-name="gr6" draw:text-style-name="P51" svg:x1="17.59cm" svg:y1="1.88cm" svg:x2="17.6cm" svg:y2="1.92cm">
          <text:p/>
        </draw:line>
        <draw:line draw:style-name="gr6" draw:text-style-name="P51" svg:x1="18.603cm" svg:y1="1.88cm" svg:x2="18.593cm" svg:y2="1.92cm">
          <text:p/>
        </draw:line>
        <draw:line draw:style-name="gr6" draw:text-style-name="P51" svg:x1="17.572cm" svg:y1="1.6cm" svg:x2="17.582cm" svg:y2="1.638cm">
          <text:p/>
        </draw:line>
        <draw:line draw:style-name="gr6" draw:text-style-name="P51" svg:x1="18.621cm" svg:y1="1.6cm" svg:x2="18.611cm" svg:y2="1.638cm">
          <text:p/>
        </draw:line>
        <draw:line draw:style-name="gr6" draw:text-style-name="P51" svg:x1="17.621cm" svg:y1="1.59cm" svg:x2="17.63cm" svg:y2="1.628cm">
          <text:p/>
        </draw:line>
        <draw:line draw:style-name="gr6" draw:text-style-name="P51" svg:x1="18.573cm" svg:y1="1.59cm" svg:x2="18.563cm" svg:y2="1.628cm">
          <text:p/>
        </draw:line>
        <draw:line draw:style-name="gr6" draw:text-style-name="P51" svg:x1="17.671cm" svg:y1="1.577cm" svg:x2="17.681cm" svg:y2="1.616cm">
          <text:p/>
        </draw:line>
        <draw:line draw:style-name="gr6" draw:text-style-name="P51" svg:x1="18.521cm" svg:y1="1.577cm" svg:x2="18.511cm" svg:y2="1.616cm">
          <text:p/>
        </draw:line>
        <draw:line draw:style-name="gr6" draw:text-style-name="P51" svg:x1="17.718cm" svg:y1="1.57cm" svg:x2="17.725cm" svg:y2="1.61cm">
          <text:p/>
        </draw:line>
        <draw:line draw:style-name="gr6" draw:text-style-name="P51" svg:x1="18.475cm" svg:y1="1.57cm" svg:x2="18.468cm" svg:y2="1.61cm">
          <text:p/>
        </draw:line>
        <draw:line draw:style-name="gr6" draw:text-style-name="P51" svg:x1="17.762cm" svg:y1="1.566cm" svg:x2="17.769cm" svg:y2="1.605cm">
          <text:p/>
        </draw:line>
        <draw:line draw:style-name="gr6" draw:text-style-name="P51" svg:x1="18.431cm" svg:y1="1.566cm" svg:x2="18.424cm" svg:y2="1.605cm">
          <text:p/>
        </draw:line>
        <draw:line draw:style-name="gr6" draw:text-style-name="P51" svg:x1="17.808cm" svg:y1="1.56cm" svg:x2="17.815cm" svg:y2="1.599cm">
          <text:p/>
        </draw:line>
        <draw:line draw:style-name="gr6" draw:text-style-name="P51" svg:x1="18.386cm" svg:y1="1.56cm" svg:x2="18.38cm" svg:y2="1.599cm">
          <text:p/>
        </draw:line>
        <draw:line draw:style-name="gr6" draw:text-style-name="P51" svg:x1="17.597cm" svg:y1="1.633cm" svg:x2="17.606cm" svg:y2="1.673cm">
          <text:p/>
        </draw:line>
        <draw:line draw:style-name="gr6" draw:text-style-name="P51" svg:x1="18.595cm" svg:y1="1.633cm" svg:x2="18.586cm" svg:y2="1.673cm">
          <text:p/>
        </draw:line>
        <draw:line draw:style-name="gr6" draw:text-style-name="P51" svg:x1="17.651cm" svg:y1="1.621cm" svg:x2="17.66cm" svg:y2="1.66cm">
          <text:p/>
        </draw:line>
        <draw:line draw:style-name="gr6" draw:text-style-name="P51" svg:x1="18.544cm" svg:y1="1.621cm" svg:x2="18.536cm" svg:y2="1.66cm">
          <text:p/>
        </draw:line>
        <draw:line draw:style-name="gr6" draw:text-style-name="P51" svg:x1="17.697cm" svg:y1="1.614cm" svg:x2="17.706cm" svg:y2="1.655cm">
          <text:p/>
        </draw:line>
        <draw:line draw:style-name="gr6" draw:text-style-name="P51" svg:x1="18.494cm" svg:y1="1.614cm" svg:x2="18.486cm" svg:y2="1.655cm">
          <text:p/>
        </draw:line>
        <draw:line draw:style-name="gr6" draw:text-style-name="P51" svg:x1="17.749cm" svg:y1="1.606cm" svg:x2="17.756cm" svg:y2="1.646cm">
          <text:p/>
        </draw:line>
        <draw:line draw:style-name="gr6" draw:text-style-name="P51" svg:x1="18.443cm" svg:y1="1.606cm" svg:x2="18.436cm" svg:y2="1.646cm">
          <text:p/>
        </draw:line>
        <draw:line draw:style-name="gr6" draw:text-style-name="P51" svg:x1="17.794cm" svg:y1="1.6cm" svg:x2="17.801cm" svg:y2="1.641cm">
          <text:p/>
        </draw:line>
        <draw:line draw:style-name="gr6" draw:text-style-name="P51" svg:x1="18.397cm" svg:y1="1.6cm" svg:x2="18.39cm" svg:y2="1.641cm">
          <text:p/>
        </draw:line>
        <draw:line draw:style-name="gr6" draw:text-style-name="P51" svg:x1="17.593cm" svg:y1="1.674cm" svg:x2="17.603cm" svg:y2="1.708cm">
          <text:p/>
        </draw:line>
        <draw:line draw:style-name="gr6" draw:text-style-name="P51" svg:x1="18.598cm" svg:y1="1.674cm" svg:x2="18.589cm" svg:y2="1.708cm">
          <text:p/>
        </draw:line>
        <draw:line draw:style-name="gr6" draw:text-style-name="P51" svg:x1="17.635cm" svg:y1="1.666cm" svg:x2="17.645cm" svg:y2="1.702cm">
          <text:p/>
        </draw:line>
        <draw:line draw:style-name="gr6" draw:text-style-name="P51" svg:x1="18.556cm" svg:y1="1.666cm" svg:x2="18.547cm" svg:y2="1.702cm">
          <text:p/>
        </draw:line>
        <draw:line draw:style-name="gr6" draw:text-style-name="P51" svg:x1="17.684cm" svg:y1="1.658cm" svg:x2="17.693cm" svg:y2="1.693cm">
          <text:p/>
        </draw:line>
        <draw:line draw:style-name="gr6" draw:text-style-name="P51" svg:x1="18.51cm" svg:y1="1.658cm" svg:x2="18.503cm" svg:y2="1.693cm">
          <text:p/>
        </draw:line>
        <draw:line draw:style-name="gr6" draw:text-style-name="P51" svg:x1="17.732cm" svg:y1="1.65cm" svg:x2="17.739cm" svg:y2="1.685cm">
          <text:p/>
        </draw:line>
        <draw:line draw:style-name="gr6" draw:text-style-name="P51" svg:x1="18.461cm" svg:y1="1.65cm" svg:x2="18.454cm" svg:y2="1.685cm">
          <text:p/>
        </draw:line>
        <draw:line draw:style-name="gr6" draw:text-style-name="P51" svg:x1="17.778cm" svg:y1="1.644cm" svg:x2="17.784cm" svg:y2="1.679cm">
          <text:p/>
        </draw:line>
        <draw:line draw:style-name="gr6" draw:text-style-name="P51" svg:x1="18.416cm" svg:y1="1.644cm" svg:x2="18.41cm" svg:y2="1.679cm">
          <text:p/>
        </draw:line>
        <draw:line draw:style-name="gr6" draw:text-style-name="P51" svg:x1="17.822cm" svg:y1="1.637cm" svg:x2="17.828cm" svg:y2="1.673cm">
          <text:p/>
        </draw:line>
        <draw:line draw:style-name="gr6" draw:text-style-name="P51" svg:x1="18.369cm" svg:y1="1.637cm" svg:x2="18.362cm" svg:y2="1.673cm">
          <text:p/>
        </draw:line>
        <draw:line draw:style-name="gr6" draw:text-style-name="P51" svg:x1="17.617cm" svg:y1="1.704cm" svg:x2="17.625cm" svg:y2="1.742cm">
          <text:p/>
        </draw:line>
        <draw:line draw:style-name="gr6" draw:text-style-name="P51" svg:x1="18.577cm" svg:y1="1.704cm" svg:x2="18.567cm" svg:y2="1.742cm">
          <text:p/>
        </draw:line>
        <draw:line draw:style-name="gr6" draw:text-style-name="P51" svg:x1="17.669cm" svg:y1="1.696cm" svg:x2="17.677cm" svg:y2="1.734cm">
          <text:p/>
        </draw:line>
        <draw:line draw:style-name="gr6" draw:text-style-name="P51" svg:x1="18.524cm" svg:y1="1.696cm" svg:x2="18.516cm" svg:y2="1.734cm">
          <text:p/>
        </draw:line>
        <draw:line draw:style-name="gr6" draw:text-style-name="P51" svg:x1="17.717cm" svg:y1="1.687cm" svg:x2="17.725cm" svg:y2="1.726cm">
          <text:p/>
        </draw:line>
        <draw:line draw:style-name="gr6" draw:text-style-name="P51" svg:x1="18.476cm" svg:y1="1.687cm" svg:x2="18.468cm" svg:y2="1.726cm">
          <text:p/>
        </draw:line>
        <draw:line draw:style-name="gr6" draw:text-style-name="P51" svg:x1="17.762cm" svg:y1="1.681cm" svg:x2="17.769cm" svg:y2="1.72cm">
          <text:p/>
        </draw:line>
        <draw:line draw:style-name="gr6" draw:text-style-name="P51" svg:x1="18.429cm" svg:y1="1.681cm" svg:x2="18.422cm" svg:y2="1.72cm">
          <text:p/>
        </draw:line>
        <draw:line draw:style-name="gr6" draw:text-style-name="P51" svg:x1="17.808cm" svg:y1="1.674cm" svg:x2="17.816cm" svg:y2="1.712cm">
          <text:p/>
        </draw:line>
        <draw:line draw:style-name="gr6" draw:text-style-name="P51" svg:x1="18.384cm" svg:y1="1.674cm" svg:x2="18.376cm" svg:y2="1.712cm">
          <text:p/>
        </draw:line>
        <draw:line draw:style-name="gr6" draw:text-style-name="P51" svg:x1="17.659cm" svg:y1="1.734cm" svg:x2="17.667cm" svg:y2="1.777cm">
          <text:p/>
        </draw:line>
        <draw:line draw:style-name="gr6" draw:text-style-name="P51" svg:x1="18.532cm" svg:y1="1.734cm" svg:x2="18.524cm" svg:y2="1.777cm">
          <text:p/>
        </draw:line>
        <draw:line draw:style-name="gr6" draw:text-style-name="P51" svg:x1="17.61cm" svg:y1="1.747cm" svg:x2="17.62cm" svg:y2="1.788cm">
          <text:p/>
        </draw:line>
        <draw:line draw:style-name="gr6" draw:text-style-name="P51" svg:x1="18.582cm" svg:y1="1.747cm" svg:x2="18.573cm" svg:y2="1.788cm">
          <text:p/>
        </draw:line>
        <draw:line draw:style-name="gr6" draw:text-style-name="P51" svg:x1="17.792cm" svg:y1="1.711cm" svg:x2="17.803cm" svg:y2="1.755cm">
          <text:p/>
        </draw:line>
        <draw:line draw:style-name="gr6" draw:text-style-name="P51" svg:x1="18.4cm" svg:y1="1.711cm" svg:x2="18.389cm" svg:y2="1.755cm">
          <text:p/>
        </draw:line>
        <draw:line draw:style-name="gr6" draw:text-style-name="P51" svg:x1="17.838cm" svg:y1="1.711cm" svg:x2="17.846cm" svg:y2="1.754cm">
          <text:p/>
        </draw:line>
        <draw:line draw:style-name="gr6" draw:text-style-name="P51" svg:x1="18.358cm" svg:y1="1.711cm" svg:x2="18.349cm" svg:y2="1.754cm">
          <text:p/>
        </draw:line>
        <draw:line draw:style-name="gr6" draw:text-style-name="P51" svg:x1="17.654cm" svg:y1="1.778cm" svg:x2="17.661cm" svg:y2="1.818cm">
          <text:p/>
        </draw:line>
        <draw:line draw:style-name="gr6" draw:text-style-name="P51" svg:x1="18.54cm" svg:y1="1.778cm" svg:x2="18.533cm" svg:y2="1.818cm">
          <text:p/>
        </draw:line>
        <draw:line draw:style-name="gr6" draw:text-style-name="P51" svg:x1="17.611cm" svg:y1="1.79cm" svg:x2="17.618cm" svg:y2="1.83cm">
          <text:p/>
        </draw:line>
        <draw:line draw:style-name="gr6" draw:text-style-name="P51" svg:x1="18.582cm" svg:y1="1.79cm" svg:x2="18.575cm" svg:y2="1.83cm">
          <text:p/>
        </draw:line>
        <draw:line draw:style-name="gr6" draw:text-style-name="P51" svg:x1="17.639cm" svg:y1="1.824cm" svg:x2="17.648cm" svg:y2="1.869cm">
          <text:p/>
        </draw:line>
        <draw:line draw:style-name="gr6" draw:text-style-name="P51" svg:x1="18.554cm" svg:y1="1.824cm" svg:x2="18.544cm" svg:y2="1.869cm">
          <text:p/>
        </draw:line>
        <draw:line draw:style-name="gr6" draw:text-style-name="P51" svg:x1="17.637cm" svg:y1="1.868cm" svg:x2="17.645cm" svg:y2="1.908cm">
          <text:p/>
        </draw:line>
        <draw:line draw:style-name="gr6" draw:text-style-name="P51" svg:x1="18.555cm" svg:y1="1.868cm" svg:x2="18.547cm" svg:y2="1.908cm">
          <text:p/>
        </draw:line>
        <draw:line draw:style-name="gr6" draw:text-style-name="P51" svg:x1="17.628cm" svg:y1="1.912cm" svg:x2="17.636cm" svg:y2="1.956cm">
          <text:p/>
        </draw:line>
        <draw:line draw:style-name="gr6" draw:text-style-name="P51" svg:x1="18.564cm" svg:y1="1.912cm" svg:x2="18.556cm" svg:y2="1.954cm">
          <text:p/>
        </draw:line>
        <draw:line draw:style-name="gr6" draw:text-style-name="P51" svg:x1="17.666cm" svg:y1="1.905cm" svg:x2="17.672cm" svg:y2="1.947cm">
          <text:p/>
        </draw:line>
        <draw:line draw:style-name="gr6" draw:text-style-name="P51" svg:x1="18.525cm" svg:y1="1.905cm" svg:x2="18.519cm" svg:y2="1.945cm">
          <text:p/>
        </draw:line>
        <draw:line draw:style-name="gr6" draw:text-style-name="P51" svg:x1="17.819cm" svg:y1="1.756cm" svg:x2="17.827cm" svg:y2="1.796cm">
          <text:p/>
        </draw:line>
        <draw:line draw:style-name="gr6" draw:text-style-name="P51" svg:x1="18.374cm" svg:y1="1.756cm" svg:x2="18.365cm" svg:y2="1.796cm">
          <text:p/>
        </draw:line>
        <draw:line draw:style-name="gr6" draw:text-style-name="P51" svg:x1="17.859cm" svg:y1="1.748cm" svg:x2="17.866cm" svg:y2="1.789cm">
          <text:p/>
        </draw:line>
        <draw:line draw:style-name="gr6" draw:text-style-name="P51" svg:x1="18.332cm" svg:y1="1.748cm" svg:x2="18.324cm" svg:y2="1.789cm">
          <text:p/>
        </draw:line>
        <draw:line draw:style-name="gr6" draw:text-style-name="P51" svg:x1="17.846cm" svg:y1="1.793cm" svg:x2="17.853cm" svg:y2="1.838cm">
          <text:p/>
        </draw:line>
        <draw:line draw:style-name="gr6" draw:text-style-name="P51" svg:x1="18.346cm" svg:y1="1.793cm" svg:x2="18.339cm" svg:y2="1.838cm">
          <text:p/>
        </draw:line>
        <draw:line draw:style-name="gr6" draw:text-style-name="P51" svg:x1="17.875cm" svg:y1="1.835cm" svg:x2="17.88cm" svg:y2="1.878cm">
          <text:p/>
        </draw:line>
        <draw:line draw:style-name="gr6" draw:text-style-name="P51" svg:x1="18.317cm" svg:y1="1.835cm" svg:x2="18.311cm" svg:y2="1.878cm">
          <text:p/>
        </draw:line>
        <draw:line draw:style-name="gr6" draw:text-style-name="P51" svg:x1="17.861cm" svg:y1="1.875cm" svg:x2="17.869cm" svg:y2="1.917cm">
          <text:p/>
        </draw:line>
        <draw:line draw:style-name="gr6" draw:text-style-name="P51" svg:x1="18.33cm" svg:y1="1.875cm" svg:x2="18.323cm" svg:y2="1.917cm">
          <text:p/>
        </draw:line>
        <draw:line draw:style-name="gr6" draw:text-style-name="P51" svg:x1="17.905cm" svg:y1="1.875cm" svg:x2="17.91cm" svg:y2="1.916cm">
          <text:p/>
        </draw:line>
        <draw:line draw:style-name="gr6" draw:text-style-name="P51" svg:x1="18.287cm" svg:y1="1.875cm" svg:x2="18.282cm" svg:y2="1.915cm">
          <text:p/>
        </draw:line>
        <draw:line draw:style-name="gr6" draw:text-style-name="P51" svg:x1="17.883cm" svg:y1="1.704cm" svg:x2="17.887cm" svg:y2="1.748cm">
          <text:p/>
        </draw:line>
        <draw:line draw:style-name="gr6" draw:text-style-name="P51" svg:x1="18.309cm" svg:y1="1.704cm" svg:x2="18.304cm" svg:y2="1.748cm">
          <text:p/>
        </draw:line>
        <draw:line draw:style-name="gr6" draw:text-style-name="P51" svg:x1="17.938cm" svg:y1="1.702cm" svg:x2="17.941cm" svg:y2="1.746cm">
          <text:p/>
        </draw:line>
        <draw:line draw:style-name="gr6" draw:text-style-name="P51" svg:x1="18.257cm" svg:y1="1.702cm" svg:x2="18.252cm" svg:y2="1.746cm">
          <text:p/>
        </draw:line>
        <draw:line draw:style-name="gr6" draw:text-style-name="P51" svg:x1="17.917cm" svg:y1="1.747cm" svg:x2="17.924cm" svg:y2="1.787cm">
          <text:p/>
        </draw:line>
        <draw:line draw:style-name="gr6" draw:text-style-name="P51" svg:x1="18.275cm" svg:y1="1.747cm" svg:x2="18.27cm" svg:y2="1.787cm">
          <text:p/>
        </draw:line>
        <draw:line draw:style-name="gr6" draw:text-style-name="P51" svg:x1="17.901cm" svg:y1="1.787cm" svg:x2="17.907cm" svg:y2="1.832cm">
          <text:p/>
        </draw:line>
        <draw:line draw:style-name="gr6" draw:text-style-name="P51" svg:x1="18.292cm" svg:y1="1.787cm" svg:x2="18.286cm" svg:y2="1.832cm">
          <text:p/>
        </draw:line>
        <draw:line draw:style-name="gr6" draw:text-style-name="P51" svg:x1="17.932cm" svg:y1="1.831cm" svg:x2="17.936cm" svg:y2="1.873cm">
          <text:p/>
        </draw:line>
        <draw:line draw:style-name="gr6" draw:text-style-name="P51" svg:x1="18.26cm" svg:y1="1.831cm" svg:x2="18.256cm" svg:y2="1.873cm">
          <text:p/>
        </draw:line>
        <draw:line draw:style-name="gr6" draw:text-style-name="P51" svg:x1="17.947cm" svg:y1="1.786cm" svg:x2="17.95cm" svg:y2="1.831cm">
          <text:p/>
        </draw:line>
        <draw:line draw:style-name="gr6" draw:text-style-name="P51" svg:x1="18.245cm" svg:y1="1.786cm" svg:x2="18.241cm" svg:y2="1.831cm">
          <text:p/>
        </draw:line>
        <draw:path draw:style-name="gr8" draw:text-style-name="P53"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51" svg:x1="17.559cm" svg:y1="2.008cm" svg:x2="17.57cm" svg:y2="2.043cm">
          <text:p/>
        </draw:line>
        <draw:line draw:style-name="gr6" draw:text-style-name="P51" svg:x1="18.641cm" svg:y1="2.002cm" svg:x2="18.63cm" svg:y2="2.039cm">
          <text:p/>
        </draw:line>
        <draw:line draw:style-name="gr6" draw:text-style-name="P51" svg:x1="17.632cm" svg:y1="1.992cm" svg:x2="17.64cm" svg:y2="2.027cm">
          <text:p/>
        </draw:line>
        <draw:line draw:style-name="gr6" draw:text-style-name="P51" svg:x1="18.567cm" svg:y1="1.988cm" svg:x2="18.558cm" svg:y2="2.025cm">
          <text:p/>
        </draw:line>
        <draw:line draw:style-name="gr6" draw:text-style-name="P51" svg:x1="17.708cm" svg:y1="1.979cm" svg:x2="17.717cm" svg:y2="2.012cm">
          <text:p/>
        </draw:line>
        <draw:line draw:style-name="gr6" draw:text-style-name="P51" svg:x1="18.49cm" svg:y1="1.972cm" svg:x2="18.481cm" svg:y2="2.008cm">
          <text:p/>
        </draw:line>
        <draw:line draw:style-name="gr6" draw:text-style-name="P51" svg:x1="17.778cm" svg:y1="1.965cm" svg:x2="17.785cm" svg:y2="2.002cm">
          <text:p/>
        </draw:line>
        <draw:line draw:style-name="gr6" draw:text-style-name="P51" svg:x1="18.42cm" svg:y1="1.964cm" svg:x2="18.413cm" svg:y2="2.004cm">
          <text:p/>
        </draw:line>
        <draw:line draw:style-name="gr6" draw:text-style-name="P51" svg:x1="17.856cm" svg:y1="1.957cm" svg:x2="17.861cm" svg:y2="1.995cm">
          <text:p/>
        </draw:line>
        <draw:line draw:style-name="gr6" draw:text-style-name="P51" svg:x1="18.344cm" svg:y1="1.957cm" svg:x2="18.339cm" svg:y2="1.995cm">
          <text:p/>
        </draw:line>
        <draw:line draw:style-name="gr6" draw:text-style-name="P51" svg:x1="17.928cm" svg:y1="1.951cm" svg:x2="17.933cm" svg:y2="1.991cm">
          <text:p/>
        </draw:line>
        <draw:line draw:style-name="gr6" draw:text-style-name="P51" svg:x1="18.271cm" svg:y1="1.951cm" svg:x2="18.265cm" svg:y2="1.991cm">
          <text:p/>
        </draw:line>
        <draw:line draw:style-name="gr6" draw:text-style-name="P51" svg:x1="17.995cm" svg:y1="1.947cm" svg:x2="17.999cm" svg:y2="1.988cm">
          <text:p/>
        </draw:line>
        <draw:line draw:style-name="gr6" draw:text-style-name="P51" svg:x1="18.204cm" svg:y1="1.947cm" svg:x2="18.2cm" svg:y2="1.988cm">
          <text:p/>
        </draw:line>
        <draw:line draw:style-name="gr6" draw:text-style-name="P51" svg:x1="18.069cm" svg:y1="1.944cm" svg:x2="18.073cm" svg:y2="1.986cm">
          <text:p/>
        </draw:line>
        <draw:line draw:style-name="gr6" draw:text-style-name="P51" svg:x1="18.141cm" svg:y1="1.944cm" svg:x2="18.137cm" svg:y2="1.986cm">
          <text:p/>
        </draw:line>
        <draw:line draw:style-name="gr6" draw:text-style-name="P51" svg:x1="17.609cm" svg:y1="2.032cm" svg:x2="17.62cm" svg:y2="2.074cm">
          <text:p/>
        </draw:line>
        <draw:line draw:style-name="gr6" draw:text-style-name="P51" svg:x1="18.612cm" svg:y1="2.039cm" svg:x2="18.6cm" svg:y2="2.079cm">
          <text:p/>
        </draw:line>
        <draw:line draw:style-name="gr6" draw:text-style-name="P51" svg:x1="17.681cm" svg:y1="2.018cm" svg:x2="17.691cm" svg:y2="2.06cm">
          <text:p/>
        </draw:line>
        <draw:line draw:style-name="gr6" draw:text-style-name="P51" svg:x1="18.537cm" svg:y1="2.022cm" svg:x2="18.525cm" svg:y2="2.063cm">
          <text:p/>
        </draw:line>
        <draw:line draw:style-name="gr6" draw:text-style-name="P51" svg:x1="17.755cm" svg:y1="2.007cm" svg:x2="17.763cm" svg:y2="2.049cm">
          <text:p/>
        </draw:line>
        <draw:line draw:style-name="gr6" draw:text-style-name="P51" svg:x1="18.463cm" svg:y1="2.011cm" svg:x2="18.455cm" svg:y2="2.053cm">
          <text:p/>
        </draw:line>
        <draw:line draw:style-name="gr6" draw:text-style-name="P51" svg:x1="17.824cm" svg:y1="1.998cm" svg:x2="17.832cm" svg:y2="2.04cm">
          <text:p/>
        </draw:line>
        <draw:line draw:style-name="gr6" draw:text-style-name="P51" svg:x1="18.394cm" svg:y1="2.001cm" svg:x2="18.385cm" svg:y2="2.043cm">
          <text:p/>
        </draw:line>
        <draw:line draw:style-name="gr6" draw:text-style-name="P51" svg:x1="17.903cm" svg:y1="2.034cm" svg:x2="17.898cm" svg:y2="1.992cm">
          <text:p/>
        </draw:line>
        <draw:line draw:style-name="gr6" draw:text-style-name="P51" svg:x1="18.316cm" svg:y1="2.036cm" svg:x2="18.321cm" svg:y2="1.994cm">
          <text:p/>
        </draw:line>
        <draw:line draw:style-name="gr6" draw:text-style-name="P51" svg:x1="17.97cm" svg:y1="2.026cm" svg:x2="17.965cm" svg:y2="1.988cm">
          <text:p/>
        </draw:line>
        <draw:line draw:style-name="gr6" draw:text-style-name="P51" svg:x1="18.249cm" svg:y1="2.029cm" svg:x2="18.254cm" svg:y2="1.991cm">
          <text:p/>
        </draw:line>
        <draw:line draw:style-name="gr6" draw:text-style-name="P51" svg:x1="18.043cm" svg:y1="2.025cm" svg:x2="18.038cm" svg:y2="1.985cm">
          <text:p/>
        </draw:line>
        <draw:line draw:style-name="gr6" draw:text-style-name="P51" svg:x1="18.174cm" svg:y1="2.025cm" svg:x2="18.179cm" svg:y2="1.985cm">
          <text:p/>
        </draw:line>
        <draw:path draw:style-name="gr8" draw:text-style-name="P53"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51" svg:x1="18.108cm" svg:y1="1.985cm" svg:x2="18.11cm" svg:y2="2.024cm">
          <text:p/>
        </draw:line>
        <draw:line draw:style-name="gr6" draw:text-style-name="P51" svg:x1="17.977cm" svg:y1="1.545cm" svg:x2="17.981cm" svg:y2="1.585cm">
          <text:p/>
        </draw:line>
        <draw:line draw:style-name="gr6" draw:text-style-name="P51" svg:x1="18.032cm" svg:y1="1.543cm" svg:x2="18.037cm" svg:y2="1.583cm">
          <text:p/>
        </draw:line>
        <draw:line draw:style-name="gr6" draw:text-style-name="P51" svg:x1="18.077cm" svg:y1="1.543cm" svg:x2="18.079cm" svg:y2="1.582cm">
          <text:p/>
        </draw:line>
        <draw:line draw:style-name="gr6" draw:text-style-name="P51" svg:x1="18.122cm" svg:y1="1.543cm" svg:x2="18.124cm" svg:y2="1.583cm">
          <text:p/>
        </draw:line>
        <draw:line draw:style-name="gr6" draw:text-style-name="P51" svg:x1="18.168cm" svg:y1="1.543cm" svg:x2="18.168cm" svg:y2="1.582cm">
          <text:p/>
        </draw:line>
        <draw:line draw:style-name="gr6" draw:text-style-name="P51" svg:x1="18.218cm" svg:y1="1.545cm" svg:x2="18.216cm" svg:y2="1.585cm">
          <text:p/>
        </draw:line>
        <draw:line draw:style-name="gr6" draw:text-style-name="P51" svg:x1="17.998cm" svg:y1="1.583cm" svg:x2="18cm" svg:y2="1.626cm">
          <text:p/>
        </draw:line>
        <draw:line draw:style-name="gr6" draw:text-style-name="P51" svg:x1="18.051cm" svg:y1="1.582cm" svg:x2="18.053cm" svg:y2="1.624cm">
          <text:p/>
        </draw:line>
        <draw:line draw:style-name="gr6" draw:text-style-name="P51" svg:x1="18.104cm" svg:y1="1.581cm" svg:x2="18.104cm" svg:y2="1.623cm">
          <text:p/>
        </draw:line>
        <draw:line draw:style-name="gr6" draw:text-style-name="P51" svg:x1="18.156cm" svg:y1="1.582cm" svg:x2="18.154cm" svg:y2="1.624cm">
          <text:p/>
        </draw:line>
        <draw:line draw:style-name="gr6" draw:text-style-name="P51" svg:x1="18.201cm" svg:y1="1.583cm" svg:x2="18.2cm" svg:y2="1.625cm">
          <text:p/>
        </draw:line>
        <draw:line draw:style-name="gr6" draw:text-style-name="P51" svg:x1="17.986cm" svg:y1="1.621cm" svg:x2="17.99cm" svg:y2="1.658cm">
          <text:p/>
        </draw:line>
        <draw:line draw:style-name="gr6" draw:text-style-name="P51" svg:x1="18.032cm" svg:y1="1.621cm" svg:x2="18.036cm" svg:y2="1.657cm">
          <text:p/>
        </draw:line>
        <draw:line draw:style-name="gr6" draw:text-style-name="P51" svg:x1="18.078cm" svg:y1="1.621cm" svg:x2="18.078cm" svg:y2="1.656cm">
          <text:p/>
        </draw:line>
        <draw:line draw:style-name="gr6" draw:text-style-name="P51" svg:x1="18.129cm" svg:y1="1.621cm" svg:x2="18.131cm" svg:y2="1.658cm">
          <text:p/>
        </draw:line>
        <draw:line draw:style-name="gr6" draw:text-style-name="P51" svg:x1="18.175cm" svg:y1="1.621cm" svg:x2="18.175cm" svg:y2="1.657cm">
          <text:p/>
        </draw:line>
        <draw:line draw:style-name="gr6" draw:text-style-name="P51" svg:x1="18.219cm" svg:y1="1.626cm" svg:x2="18.219cm" svg:y2="1.661cm">
          <text:p/>
        </draw:line>
        <draw:line draw:style-name="gr6" draw:text-style-name="P51" svg:x1="17.967cm" svg:y1="1.66cm" svg:x2="17.968cm" svg:y2="1.699cm">
          <text:p/>
        </draw:line>
        <draw:line draw:style-name="gr6" draw:text-style-name="P51" svg:x1="18.013cm" svg:y1="1.66cm" svg:x2="18.017cm" svg:y2="1.699cm">
          <text:p/>
        </draw:line>
        <draw:line draw:style-name="gr6" draw:text-style-name="P51" svg:x1="18.057cm" svg:y1="1.659cm" svg:x2="18.057cm" svg:y2="1.698cm">
          <text:p/>
        </draw:line>
        <draw:line draw:style-name="gr6" draw:text-style-name="P51" svg:x1="18.099cm" svg:y1="1.659cm" svg:x2="18.1cm" svg:y2="1.698cm">
          <text:p/>
        </draw:line>
        <draw:line draw:style-name="gr6" draw:text-style-name="P51" svg:x1="18.149cm" svg:y1="1.659cm" svg:x2="18.149cm" svg:y2="1.698cm">
          <text:p/>
        </draw:line>
        <draw:line draw:style-name="gr6" draw:text-style-name="P51" svg:x1="18.194cm" svg:y1="1.66cm" svg:x2="18.192cm" svg:y2="1.699cm">
          <text:p/>
        </draw:line>
        <draw:line draw:style-name="gr6" draw:text-style-name="P51" svg:x1="18.227cm" svg:y1="1.66cm" svg:x2="18.226cm" svg:y2="1.699cm">
          <text:p/>
        </draw:line>
        <draw:line draw:style-name="gr6" draw:text-style-name="P51" svg:x1="17.988cm" svg:y1="1.697cm" svg:x2="17.988cm" svg:y2="1.74cm">
          <text:p/>
        </draw:line>
        <draw:line draw:style-name="gr6" draw:text-style-name="P51" svg:x1="18.037cm" svg:y1="1.697cm" svg:x2="18.038cm" svg:y2="1.74cm">
          <text:p/>
        </draw:line>
        <draw:line draw:style-name="gr6" draw:text-style-name="P51" svg:x1="18.162cm" svg:y1="1.697cm" svg:x2="18.162cm" svg:y2="1.74cm">
          <text:p/>
        </draw:line>
        <draw:line draw:style-name="gr6" draw:text-style-name="P51" svg:x1="18.211cm" svg:y1="1.7cm" svg:x2="18.207cm" svg:y2="1.743cm">
          <text:p/>
        </draw:line>
        <draw:line draw:style-name="gr6" draw:text-style-name="P51" svg:x1="18.009cm" svg:y1="1.741cm" svg:x2="18.011cm" svg:y2="1.784cm">
          <text:p/>
        </draw:line>
        <draw:line draw:style-name="gr6" draw:text-style-name="P51" svg:x1="18.19cm" svg:y1="1.741cm" svg:x2="18.186cm" svg:y2="1.784cm">
          <text:p/>
        </draw:line>
        <draw:line draw:style-name="gr6" draw:text-style-name="P51" svg:x1="18.203cm" svg:y1="1.783cm" svg:x2="18.204cm" svg:y2="1.828cm">
          <text:p/>
        </draw:line>
        <draw:line draw:style-name="gr6" draw:text-style-name="P51" svg:x1="17.995cm" svg:y1="1.783cm" svg:x2="17.999cm" svg:y2="1.829cm">
          <text:p/>
        </draw:line>
        <draw:line draw:style-name="gr6" draw:text-style-name="P51" svg:x1="17.98cm" svg:y1="1.829cm" svg:x2="17.984cm" svg:y2="1.871cm">
          <text:p/>
        </draw:line>
        <draw:line draw:style-name="gr6" draw:text-style-name="P51" svg:x1="18.216cm" svg:y1="1.829cm" svg:x2="18.217cm" svg:y2="1.87cm">
          <text:p/>
        </draw:line>
        <draw:line draw:style-name="gr6" draw:text-style-name="P51" svg:x1="17.97cm" svg:y1="1.871cm" svg:x2="17.971cm" svg:y2="1.911cm">
          <text:p/>
        </draw:line>
        <draw:line draw:style-name="gr6" draw:text-style-name="P51" svg:x1="18.209cm" svg:y1="1.868cm" svg:x2="18.209cm" svg:y2="1.907cm">
          <text:p/>
        </draw:line>
        <draw:path draw:style-name="gr9" draw:text-style-name="P54"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51" svg:width="0.49cm" svg:height="0.643cm" svg:x="17.381cm" svg:y="2.927cm" svg:viewBox="0 0 491 644" svg:d="M0 0c-2 47 8 92 23 136l-20 30 31-2c15 36 36 71 58 103l-6 36 26-9c32 42 70 83 109 121l-5 27 24-8c29 30 61 59 91 84l-8 38 36-15c47 37 93 72 132 103">
          <text:p/>
        </draw:path>
        <draw:path draw:style-name="gr10" draw:text-style-name="P55"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54"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51" svg:width="0.49cm" svg:height="0.643cm" svg:x="18.376cm" svg:y="2.927cm" svg:viewBox="0 0 491 644" svg:d="M491 0c1 47-8 92-22 136l19 30-30-2c-16 36-36 71-59 103l6 36-26-9c-32 42-70 83-109 121l5 27-24-8c-30 30-61 59-91 84l8 38-36-15c-47 37-93 72-132 103">
          <text:p/>
        </draw:path>
        <draw:path draw:style-name="gr9" draw:text-style-name="P54" svg:width="1.302cm" svg:height="0.302cm" svg:x="16.75cm" svg:y="3.388cm" svg:viewBox="0 0 1303 303" svg:d="M0 225c420-389 922-209 1303 61-11 6-21 10-31 17 8-26-563-135-574-102l-183 7-20-34-10 34-117 5-12-39-12 51-81 2c0 1-5-33-5-33l-17 38c0 0-82-4-82-5 0 1-13-23-13-23l-15 21z">
          <text:p/>
        </draw:path>
        <draw:path draw:style-name="gr6" draw:text-style-name="P51"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55"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51"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54"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51" svg:width="0.777cm" svg:height="0.134cm" svg:x="18.72cm" svg:y="3.475cm" svg:viewBox="0 0 778 135" svg:d="M778 135c-20-5-53-14-72-18l-40-43 13 37c-30-7-59-14-88-20l-21-52-6 47c-23-4-47-8-71-11l-10-47-7 45c-36-6-72-10-108-11l2-62-22 60c-45-1-91-1-136 0l-10-52-14 54c-63 5-127 15-188 30">
          <text:p/>
        </draw:path>
        <draw:path draw:style-name="gr12" draw:text-style-name="P56" svg:width="1.228cm" svg:height="1.37cm" svg:x="17.524cm" svg:y="2.122cm" svg:viewBox="0 0 1229 1371" svg:d="M1229 0v765c0 333-274 606-609 606h-11c-334 0-609-273-609-606v-765z">
          <text:p/>
        </draw:path>
        <draw:path draw:style-name="gr13" draw:text-style-name="P52" svg:width="1.228cm" svg:height="1.37cm" svg:x="17.494cm" svg:y="2.122cm" svg:viewBox="0 0 1229 1371" svg:d="M1229 0v765c0 333-274 606-608 606h-11c-336 0-610-273-610-606v-765z">
          <text:p/>
        </draw:path>
        <draw:line draw:style-name="gr6" draw:text-style-name="P51" svg:x1="18.722cm" svg:y1="2.683cm" svg:x2="17.494cm" svg:y2="2.683cm">
          <text:p/>
        </draw:line>
        <draw:polygon draw:style-name="gr8" draw:text-style-name="P53" svg:width="0.175cm" svg:height="0.136cm" svg:x="17.741cm" svg:y="3.174cm" svg:viewBox="0 0 176 137" draw:points="0,81 141,0 176,17 172,56 32,137 35,98">
          <text:p/>
        </draw:polygon>
        <draw:polygon draw:style-name="gr8" draw:text-style-name="P53" svg:width="0.673cm" svg:height="0.389cm" svg:x="17.814cm" svg:y="2.861cm" svg:viewBox="0 0 674 390" draw:points="580,65 574,92 674,0 545,40 571,51 0,376 8,390">
          <text:p/>
        </draw:polygon>
        <draw:polygon draw:style-name="gr8" draw:text-style-name="P53" svg:width="0.174cm" svg:height="0.136cm" svg:x="18.313cm" svg:y="3.174cm" svg:viewBox="0 0 175 137" draw:points="175,81 34,0 0,17 2,56 143,137 140,98">
          <text:p/>
        </draw:polygon>
        <draw:polygon draw:style-name="gr8" draw:text-style-name="P53" svg:width="0.673cm" svg:height="0.389cm" svg:x="17.741cm" svg:y="2.861cm" svg:viewBox="0 0 674 390" draw:points="96,65 101,92 0,0 130,40 103,51 674,376 666,390">
          <text:p/>
        </draw:polygon>
        <draw:path draw:style-name="gr8" draw:text-style-name="P53"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56" svg:width="0.105cm" svg:height="0.539cm" svg:x="18.118cm" svg:y="2.808cm" svg:viewBox="0 0 106 540" svg:d="M18 0c-6 3-10 5-18 5v535c18-10 66-25 106-18-16-3-46-20-52-38z">
          <text:p/>
        </draw:path>
        <draw:path draw:style-name="gr12" draw:text-style-name="P56" svg:width="0.205cm" svg:height="0.088cm" svg:x="18.118cm" svg:y="3.34cm" svg:viewBox="0 0 206 89" svg:d="M0 89c21-34 39-45 63-50 27-6 79-4 134-33l6 28 3-4-6-30c-92 33-111 6-159 32-19 10-39 33-41 57z">
          <text:p/>
        </draw:path>
        <draw:path draw:style-name="gr14" draw:text-style-name="P57"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56"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58" svg:width="0.094cm" svg:height="0.041cm" svg:x="17.405cm" svg:y="3.34cm" svg:viewBox="0 0 95 42" svg:d="M0 0c4 4 12 7 17 10 26 31 37 37 76 28 10-11-23-23-50-23-20-2-31-6-43-15z">
          <text:p/>
        </draw:path>
        <draw:path draw:style-name="gr12" draw:text-style-name="P56" svg:width="0.188cm" svg:height="0.169cm" svg:x="17.031cm" svg:y="2.623cm" svg:viewBox="0 0 189 170" svg:d="M0 170c9-36 19-72 14-102 39 37 69-6 97-62-6 47 19 46 78-6-9 16-24 31-14 54-59 35-118 71-175 116z">
          <text:p/>
        </draw:path>
        <draw:path draw:style-name="gr12" draw:text-style-name="P56" svg:width="0.098cm" svg:height="0.093cm" svg:x="17.323cm" svg:y="2.178cm" svg:viewBox="0 0 99 94" svg:d="M99 0c-32 28-60 76-96 83-6 10-3 12 8 10 36-16 59-59 88-93z">
          <text:p/>
        </draw:path>
        <draw:path draw:style-name="gr12" draw:text-style-name="P56" svg:width="0.036cm" svg:height="0.078cm" svg:x="17.305cm" svg:y="2.186cm" svg:viewBox="0 0 37 79" svg:d="M0 69c1 12 5 13 13 4 12-18 18-51 24-73-10 24-22 55-37 69z">
          <text:p/>
        </draw:path>
        <draw:path draw:style-name="gr12" draw:text-style-name="P56" svg:width="0.028cm" svg:height="0.079cm" svg:x="17.258cm" svg:y="2.181cm" svg:viewBox="0 0 29 80" svg:d="M1 0c-6 23 7 54 22 80 7-1 6-6 2-18-10-12-20-24-24-62z">
          <text:p/>
        </draw:path>
        <draw:path draw:style-name="gr12" draw:text-style-name="P56" svg:width="0.115cm" svg:height="0.076cm" svg:x="17.145cm" svg:y="2.195cm" svg:viewBox="0 0 116 77" svg:d="M0 0c9 4 40 11 48 26 7 22 46 43 55 49 7 5 15 2 12-5-9-7-40-11-64-50-12-18-40-20-51-20z">
          <text:p/>
        </draw:path>
        <draw:path draw:style-name="gr12" draw:text-style-name="P56"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56" svg:width="0.032cm" svg:height="0.017cm" svg:x="17.441cm" svg:y="3.355cm" svg:viewBox="0 0 33 18" svg:d="M3 0c-4 5-4 9-1 15 6 8 23-3 31-12-10-2-20-2-30-3z">
          <text:p/>
        </draw:path>
        <draw:path draw:style-name="gr17" draw:text-style-name="P58" svg:width="0.064cm" svg:height="0.061cm" svg:x="16.926cm" svg:y="3.128cm" svg:viewBox="0 0 65 62" svg:d="M0 0c17 25 39 40 65 61-6 6-41-18-65-61z">
          <text:p/>
        </draw:path>
        <draw:path draw:style-name="gr14" draw:text-style-name="P57"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56"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58" svg:width="0.095cm" svg:height="0.041cm" svg:x="18.764cm" svg:y="3.34cm" svg:viewBox="0 0 96 42" svg:d="M96 0c-5 4-14 7-19 10-24 31-36 37-75 28-10-11 23-23 51-23 18-2 30-6 43-15z">
          <text:p/>
        </draw:path>
        <draw:path draw:style-name="gr12" draw:text-style-name="P56" svg:width="0.188cm" svg:height="0.169cm" svg:x="19.044cm" svg:y="2.623cm" svg:viewBox="0 0 189 170" svg:d="M189 170c-9-36-19-72-15-102-38 37-68-6-97-62 7 47-19 46-77-6 9 16 23 31 13 54 60 35 118 71 176 116z">
          <text:p/>
        </draw:path>
        <draw:path draw:style-name="gr12" draw:text-style-name="P56" svg:width="0.098cm" svg:height="0.093cm" svg:x="18.847cm" svg:y="2.178cm" svg:viewBox="0 0 99 94" svg:d="M0 0c32 28 59 76 95 83 7 10 4 12-8 10-36-16-59-59-87-93z">
          <text:p/>
        </draw:path>
        <draw:path draw:style-name="gr12" draw:text-style-name="P56" svg:width="0.037cm" svg:height="0.078cm" svg:x="18.921cm" svg:y="2.186cm" svg:viewBox="0 0 38 79" svg:d="M38 69c-1 12-6 13-15 4-11-18-16-51-23-73 10 24 22 55 38 69z">
          <text:p/>
        </draw:path>
        <draw:path draw:style-name="gr12" draw:text-style-name="P56" svg:width="0.027cm" svg:height="0.079cm" svg:x="18.981cm" svg:y="2.181cm" svg:viewBox="0 0 28 80" svg:d="M27 0c5 23-7 54-23 80-6-1-5-6-1-18 9-12 19-24 24-62z">
          <text:p/>
        </draw:path>
        <draw:path draw:style-name="gr12" draw:text-style-name="P56" svg:width="0.114cm" svg:height="0.076cm" svg:x="19.003cm" svg:y="2.195cm" svg:viewBox="0 0 115 77" svg:d="M115 0c-8 4-39 11-47 26-7 22-47 43-55 49-7 5-15 2-12-5 9-7 40-11 63-50 12-18 41-20 51-20z">
          <text:p/>
        </draw:path>
        <draw:path draw:style-name="gr12" draw:text-style-name="P56"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56" svg:width="0.031cm" svg:height="0.017cm" svg:x="18.791cm" svg:y="3.355cm" svg:viewBox="0 0 32 18" svg:d="M30 0c3 5 3 9 1 15-6 8-24-3-31-12 10-2 20-2 30-3z">
          <text:p/>
        </draw:path>
        <draw:path draw:style-name="gr9" draw:text-style-name="P54"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51"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55"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54"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51"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54"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55"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51" svg:width="0.15cm" svg:height="0.065cm" svg:x="18.029cm" svg:y="3.763cm" svg:viewBox="0 0 151 66" svg:d="M0 0c59 7 105 36 151 66">
          <text:p/>
        </draw:path>
        <draw:path draw:style-name="gr6" draw:text-style-name="P51" svg:width="0.169cm" svg:height="0.073cm" svg:x="18.021cm" svg:y="3.736cm" svg:viewBox="0 0 170 74" svg:d="M0 0c65 10 118 40 170 74">
          <text:p/>
        </draw:path>
        <draw:path draw:style-name="gr6" draw:text-style-name="P51" svg:width="0.18cm" svg:height="0.078cm" svg:x="18.025cm" svg:y="3.711cm" svg:viewBox="0 0 181 79" svg:d="M0 0c67 18 125 48 181 79">
          <text:p/>
        </draw:path>
        <draw:path draw:style-name="gr6" draw:text-style-name="P51" svg:width="0.184cm" svg:height="0.083cm" svg:x="18.028cm" svg:y="3.689cm" svg:viewBox="0 0 185 84" svg:d="M0 0c74 21 132 52 185 84">
          <text:p/>
        </draw:path>
        <draw:path draw:style-name="gr6" draw:text-style-name="P51" svg:width="0.186cm" svg:height="0.089cm" svg:x="18.037cm" svg:y="3.665cm" svg:viewBox="0 0 187 90" svg:d="M0 0c68 23 129 56 187 90">
          <text:p/>
        </draw:path>
        <draw:path draw:style-name="gr6" draw:text-style-name="P51" svg:width="0.173cm" svg:height="0.092cm" svg:x="18.048cm" svg:y="3.644cm" svg:viewBox="0 0 174 93" svg:d="M0 0c67 19 123 52 174 93">
          <text:p/>
        </draw:path>
        <draw:path draw:style-name="gr6" draw:text-style-name="P51" svg:width="0.156cm" svg:height="0.085cm" svg:x="18.065cm" svg:y="3.623cm" svg:viewBox="0 0 157 86" svg:d="M0 0c57 17 108 49 157 86">
          <text:p/>
        </draw:path>
        <draw:path draw:style-name="gr6" draw:text-style-name="P51" svg:width="0.132cm" svg:height="0.084cm" svg:x="18.085cm" svg:y="3.608cm" svg:viewBox="0 0 133 85" svg:d="M0 0c52 15 94 48 133 85">
          <text:p/>
        </draw:path>
        <draw:path draw:style-name="gr6" draw:text-style-name="P51" svg:width="0.061cm" svg:height="0.048cm" svg:x="18.135cm" svg:y="3.595cm" svg:viewBox="0 0 62 49" svg:d="M0 0c23 11 43 26 62 49">
          <text:p/>
        </draw:path>
        <draw:path draw:style-name="gr6" draw:text-style-name="P51" svg:width="0.08cm" svg:height="0.047cm" svg:x="18.135cm" svg:y="3.764cm" svg:viewBox="0 0 81 48" svg:d="M81 0c-24 10-57 22-81 48">
          <text:p/>
        </draw:path>
        <draw:path draw:style-name="gr6" draw:text-style-name="P51" svg:width="0.139cm" svg:height="0.075cm" svg:x="18.085cm" svg:y="3.736cm" svg:viewBox="0 0 140 76" svg:d="M140 0c-48 13-95 39-140 76">
          <text:p/>
        </draw:path>
        <draw:path draw:style-name="gr6" draw:text-style-name="P51" svg:width="0.155cm" svg:height="0.087cm" svg:x="18.066cm" svg:y="3.709cm" svg:viewBox="0 0 156 88" svg:d="M156 0c-51 18-103 50-156 88">
          <text:p/>
        </draw:path>
        <draw:path draw:style-name="gr6" draw:text-style-name="P51" svg:width="0.174cm" svg:height="0.087cm" svg:x="18.043cm" svg:y="3.69cm" svg:viewBox="0 0 175 88" svg:d="M175 0c-60 21-119 42-175 88">
          <text:p/>
        </draw:path>
        <draw:path draw:style-name="gr6" draw:text-style-name="P51" svg:width="0.184cm" svg:height="0.098cm" svg:x="18.025cm" svg:y="3.666cm" svg:viewBox="0 0 185 99" svg:d="M185 0c-64 21-126 54-185 99">
          <text:p/>
        </draw:path>
        <draw:path draw:style-name="gr6" draw:text-style-name="P51" svg:width="0.171cm" svg:height="0.096cm" svg:x="18.022cm" svg:y="3.642cm" svg:viewBox="0 0 172 97" svg:d="M172 0c-57 22-113 51-172 97">
          <text:p/>
        </draw:path>
        <draw:path draw:style-name="gr6" draw:text-style-name="P51" svg:width="0.155cm" svg:height="0.088cm" svg:x="18.025cm" svg:y="3.623cm" svg:viewBox="0 0 156 89" svg:d="M156 0c-51 16-103 47-156 89">
          <text:p/>
        </draw:path>
        <draw:path draw:style-name="gr6" draw:text-style-name="P51" svg:width="0.13cm" svg:height="0.079cm" svg:x="18.032cm" svg:y="3.609cm" svg:viewBox="0 0 131 80" svg:d="M131 0c-46 12-89 38-131 80">
          <text:p/>
        </draw:path>
        <draw:path draw:style-name="gr6" draw:text-style-name="P51" svg:width="0.1cm" svg:height="0.069cm" svg:x="18.039cm" svg:y="3.595cm" svg:viewBox="0 0 101 70" svg:d="M101 0c-37 17-69 42-101 70">
          <text:p/>
        </draw:path>
        <draw:path draw:style-name="gr6" draw:text-style-name="P51" svg:width="0.062cm" svg:height="0.048cm" svg:x="18.051cm" svg:y="3.595cm" svg:viewBox="0 0 63 49" svg:d="M63 0c-23 11-45 26-63 49">
          <text:p/>
        </draw:path>
        <draw:path draw:style-name="gr12" draw:text-style-name="P56"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51" svg:width="0.098cm" svg:height="0.071cm" svg:x="18.11cm" svg:y="3.594cm" svg:viewBox="0 0 99 72" svg:d="M0 0c35 16 68 41 99 72">
          <text:p/>
        </draw:path>
        <draw:path draw:style-name="gr11" draw:text-style-name="P55" svg:width="0.18cm" svg:height="0.061cm" svg:x="17.704cm" svg:y="3.713cm" svg:viewBox="0 0 181 62" svg:d="M0 8l2 14 21 2c3 1 28 34 42 37-1 1 116 1 116 0 0 1-27-53-46-53-17-8-120-13-135 0z">
          <text:p/>
        </draw:path>
        <draw:path draw:style-name="gr6" draw:text-style-name="P51" svg:width="0.18cm" svg:height="0.061cm" svg:x="17.704cm" svg:y="3.713cm" svg:viewBox="0 0 181 62" svg:d="M0 8l2 14 21 2c3 1 28 34 42 37-1 1 116 1 116 0 0 1-27-53-46-53-17-8-120-13-135 0z">
          <text:p/>
        </draw:path>
        <draw:path draw:style-name="gr10" draw:text-style-name="P55" svg:width="0.151cm" svg:height="0.06cm" svg:x="17.524cm" svg:y="3.755cm" svg:viewBox="0 0 152 61" svg:d="M0 32l5 9 18-4c3 0 38 25 50 23 0 1 79-26 79-26 0 0-40-39-56-34-18-2-82 17-96 32z">
          <text:p/>
        </draw:path>
        <draw:path draw:style-name="gr10" draw:text-style-name="P55" svg:width="0.14cm" svg:height="0.059cm" svg:x="17.556cm" svg:y="3.789cm" svg:viewBox="0 0 141 60" svg:d="M0 50l6 8 18-7c3-1 32 11 44 8 1 0 73-39 73-39 0 0-37-27-52-19-17 1-78 32-89 49z">
          <text:p/>
        </draw:path>
        <draw:path draw:style-name="gr10" draw:text-style-name="P55" svg:width="0.111cm" svg:height="0.048cm" svg:x="17.6cm" svg:y="3.826cm" svg:viewBox="0 0 112 49" svg:d="M0 41l5 6 13-5c3-2 26 10 35 6l59-31c0 0-30-23-42-15-17-5-64 21-70 39z">
          <text:p/>
        </draw:path>
        <draw:path draw:style-name="gr10" draw:text-style-name="P55" svg:width="0.186cm" svg:height="0.07cm" svg:x="17.656cm" svg:y="3.84cm" svg:viewBox="0 0 187 71" svg:d="M0 22l3 10 19-2c3 0 38 26 51 26 0-6 97 7 97 15 0 0 29-60 12-57-13-10-158-30-182 8z">
          <text:p/>
        </draw:path>
        <draw:path draw:style-name="gr10" draw:text-style-name="P55" svg:width="0.161cm" svg:height="0.058cm" svg:x="17.607cm" svg:y="3.732cm" svg:viewBox="0 0 162 59" svg:d="M0 16l4 13 18-1c4 1 31 28 44 31 0 0 95-12 96-12-1 0-31-46-48-45-17-6-97 2-114 14z">
          <text:p/>
        </draw:path>
        <draw:path draw:style-name="gr10" draw:text-style-name="P55" svg:width="0.131cm" svg:height="0.1cm" svg:x="17.814cm" svg:y="3.713cm" svg:viewBox="0 0 132 101" svg:d="M3 0l-3 13 17 7c3 2 14 41 25 48 0 0 90 34 90 33 0 1-6-55-22-61-12-13-88-43-107-40z">
          <text:p/>
        </draw:path>
        <draw:path draw:style-name="gr10" draw:text-style-name="P55" svg:width="0.166cm" svg:height="0.182cm" svg:x="17.9cm" svg:y="3.729cm" svg:viewBox="0 0 167 183" svg:d="M6 1l-6 12 17 11c2 2 8 40 18 48 35 14 90 89 101 111 23 4 42-71 23-79 1-21-121-112-153-103z">
          <text:p/>
        </draw:path>
        <draw:path draw:style-name="gr10" draw:text-style-name="P55" svg:width="0.078cm" svg:height="0.109cm" svg:x="18.032cm" svg:y="3.818cm" svg:viewBox="0 0 79 110" svg:d="M10 0l-10 12 8 17c-1 5-3 64 6 71-1 0 23 3 38 10 0 0 34-9 25-24 3-17-44-76-67-86z">
          <text:p/>
        </draw:path>
        <draw:path draw:style-name="gr10" draw:text-style-name="P55" svg:width="0.141cm" svg:height="0.049cm" svg:x="17.632cm" svg:y="3.771cm" svg:viewBox="0 0 142 50" svg:d="M0 18l3 10 19-2c3 1 26 23 38 24 0 0 82-14 82-15 0 1-25-36-42-34-17-4-84 5-100 17z">
          <text:p/>
        </draw:path>
        <draw:path draw:style-name="gr10" draw:text-style-name="P55" svg:width="0.146cm" svg:height="0.072cm" svg:x="17.73cm" svg:y="3.764cm" svg:viewBox="0 0 147 73" svg:d="M0 2v10l28 17c2 1 8 18 20 23l99 21c0 0-6-52-22-55-15-10-105-22-125-16z">
          <text:p/>
        </draw:path>
        <draw:path draw:style-name="gr10" draw:text-style-name="P55" svg:width="0.113cm" svg:height="0.09cm" svg:x="17.831cm" svg:y="3.766cm" svg:viewBox="0 0 114 91" svg:d="M2 0l-2 17 20 10c2 2 10 32 21 39l73 25c0 0-2-45-18-52-12-13-74-41-94-39z">
          <text:p/>
        </draw:path>
        <draw:path draw:style-name="gr10" draw:text-style-name="P55" svg:width="0.129cm" svg:height="0.135cm" svg:x="17.908cm" svg:y="3.789cm" svg:viewBox="0 0 130 136" svg:d="M6 0l-6 9 13 13c2 3 3 47 10 57 4-3 36 50 30 55 0 0 89 6 76-5 1-17-92-126-123-129z">
          <text:p/>
        </draw:path>
        <draw:path draw:style-name="gr10" draw:text-style-name="P55" svg:width="0.141cm" svg:height="0.048cm" svg:x="17.651cm" svg:y="3.806cm" svg:viewBox="0 0 142 49" svg:d="M0 15l3 11h19c3 0 26 22 39 23l81-11c0 0-25-39-41-37-17-4-85 3-101 14z">
          <text:p/>
        </draw:path>
        <draw:path draw:style-name="gr10" draw:text-style-name="P55" svg:width="0.127cm" svg:height="0.069cm" svg:x="17.741cm" svg:y="3.799cm" svg:viewBox="0 0 128 70" svg:d="M1 1l-1 11 18 5c3 1 16 31 28 36 0 0 81 17 82 17-1 0-11-45-28-48-15-10-80-26-99-21z">
          <text:p/>
        </draw:path>
        <draw:path draw:style-name="gr10" draw:text-style-name="P55" svg:width="0.098cm" svg:height="0.109cm" svg:x="17.822cm" svg:y="3.81cm" svg:viewBox="0 0 99 110" svg:d="M5 0l-5 9 15 12c2 2 4 34 12 43l69 46c0 0 10-54-4-64-9-15-67-44-87-46z">
          <text:p/>
        </draw:path>
        <draw:path draw:style-name="gr10" draw:text-style-name="P55" svg:width="0.072cm" svg:height="0.106cm" svg:x="17.89cm" svg:y="3.831cm" svg:viewBox="0 0 73 107" svg:d="M9 0l-9 12 9 16c2 3-5 28 0 39 0 0 12 17 24 34 13 16 11-8 26 3-1 0 21-10 11-23 1-19-39-74-61-81z">
          <text:p/>
        </draw:path>
        <draw:path draw:style-name="gr11" draw:text-style-name="P55" svg:width="0.072cm" svg:height="0.102cm" svg:x="17.814cm" svg:y="3.846cm" svg:viewBox="0 0 73 103" svg:d="M9 0l-9 13 10 16c1 3-6 28-1 39 0 0 41 35 42 35-1 0 30-8 20-22 11-20-35-75-62-81z">
          <text:p/>
        </draw:path>
        <draw:path draw:style-name="gr6" draw:text-style-name="P51" svg:width="0.072cm" svg:height="0.102cm" svg:x="17.814cm" svg:y="3.846cm" svg:viewBox="0 0 73 103" svg:d="M9 0l-9 13 10 16c1 3-6 28-1 39 0 0 41 35 42 35-1 0 30-8 20-22 11-20-35-75-62-81z">
          <text:p/>
        </draw:path>
        <draw:path draw:style-name="gr10" draw:text-style-name="P55" svg:width="0.014cm" svg:height="0.015cm" svg:x="18.047cm" svg:y="3.757cm" svg:viewBox="0 0 15 16" svg:d="M15 8c-11 10-5 10-15 0 10-11 4-11 15 0z">
          <text:p/>
        </draw:path>
        <draw:path draw:style-name="gr10" draw:text-style-name="P55" svg:width="0.18cm" svg:height="0.061cm" svg:x="18.369cm" svg:y="3.713cm" svg:viewBox="0 0 181 62" svg:d="M181 8l-3 14-19 2c-3 1-30 34-43 37 0 1-115 1-116 0 1 1 27-53 45-53 18-8 121-13 136 0z">
          <text:p/>
        </draw:path>
        <draw:path draw:style-name="gr10" draw:text-style-name="P55" svg:width="0.152cm" svg:height="0.06cm" svg:x="18.576cm" svg:y="3.755cm" svg:viewBox="0 0 153 61" svg:d="M153 32l-5 9-18-4c-3 0-38 25-50 23 0 1-80-26-80-26 0 0 40-39 57-34 18-2 82 17 96 32z">
          <text:p/>
        </draw:path>
        <draw:path draw:style-name="gr10" draw:text-style-name="P55" svg:width="0.139cm" svg:height="0.059cm" svg:x="18.558cm" svg:y="3.789cm" svg:viewBox="0 0 140 60" svg:d="M140 50l-7 8-17-7c-3-1-32 11-44 8l-72-39c0 0 36-27 51-19 18 1 77 32 89 49z">
          <text:p/>
        </draw:path>
        <draw:path draw:style-name="gr10" draw:text-style-name="P55" svg:width="0.111cm" svg:height="0.048cm" svg:x="18.54cm" svg:y="3.826cm" svg:viewBox="0 0 112 49" svg:d="M112 41l-5 6-14-5c-2-2-25 10-35 6l-58-31c0 0 29-23 41-15 18-5 65 21 71 39z">
          <text:p/>
        </draw:path>
        <draw:path draw:style-name="gr10" draw:text-style-name="P55" svg:width="0.186cm" svg:height="0.07cm" svg:x="18.413cm" svg:y="3.84cm" svg:viewBox="0 0 187 71" svg:d="M187 22l-3 10-19-2c-3 0-39 26-51 26 0-6-96 7-96 15 0 0-30-60-13-57 13-10 158-30 182 8z">
          <text:p/>
        </draw:path>
        <draw:path draw:style-name="gr10" draw:text-style-name="P55" svg:width="0.161cm" svg:height="0.058cm" svg:x="18.484cm" svg:y="3.732cm" svg:viewBox="0 0 162 59" svg:d="M162 16l-4 13-20-1c-3 1-30 28-43 31 1 0-95-12-95-12 0 0 31-46 48-45 17-6 96 2 114 14z">
          <text:p/>
        </draw:path>
        <draw:path draw:style-name="gr10" draw:text-style-name="P55" svg:width="0.131cm" svg:height="0.1cm" svg:x="18.309cm" svg:y="3.713cm" svg:viewBox="0 0 132 101" svg:d="M130 0l2 13-17 7c-3 2-14 41-26 48 0 0-89 34-89 33 0 1 6-55 22-61 13-13 87-43 108-40z">
          <text:p/>
        </draw:path>
        <draw:path draw:style-name="gr10" draw:text-style-name="P55" svg:width="0.165cm" svg:height="0.182cm" svg:x="18.189cm" svg:y="3.729cm" svg:viewBox="0 0 166 183" svg:d="M162 1l4 12-15 11c-3 2-10 40-19 48-36 14-90 89-101 111-24 4-42-71-24-79-1-21 122-112 155-103z">
          <text:p/>
        </draw:path>
        <draw:path draw:style-name="gr10" draw:text-style-name="P55" svg:width="0.078cm" svg:height="0.109cm" svg:x="18.142cm" svg:y="3.818cm" svg:viewBox="0 0 79 110" svg:d="M67 0l12 12-9 17c1 5 4 64-6 71 0 0-22 3-37 10 1 0-34-9-26-24-3-17 45-76 66-86z">
          <text:p/>
        </draw:path>
        <draw:path draw:style-name="gr10" draw:text-style-name="P55" svg:width="0.142cm" svg:height="0.049cm" svg:x="18.479cm" svg:y="3.771cm" svg:viewBox="0 0 143 50" svg:d="M143 18l-3 10-18-2c-4 1-27 23-39 24 0 0-83-14-83-15 0 1 26-36 43-34 17-4 84 5 100 17z">
          <text:p/>
        </draw:path>
        <draw:path draw:style-name="gr10" draw:text-style-name="P55" svg:width="0.147cm" svg:height="0.072cm" svg:x="18.376cm" svg:y="3.764cm" svg:viewBox="0 0 148 73" svg:d="M148 2v10l-27 17c-3 1-8 18-20 23 0 0-100 21-101 21 1 0 7-52 23-55 15-10 106-22 125-16z">
          <text:p/>
        </draw:path>
        <draw:path draw:style-name="gr10" draw:text-style-name="P55" svg:width="0.112cm" svg:height="0.09cm" svg:x="18.309cm" svg:y="3.766cm" svg:viewBox="0 0 113 91" svg:d="M110 0l3 17-20 10c-3 2-11 32-21 39 1 0-72 25-72 25 0 0 1-45 18-52 12-13 73-41 92-39z">
          <text:p/>
        </draw:path>
        <draw:path draw:style-name="gr10" draw:text-style-name="P55" svg:width="0.13cm" svg:height="0.135cm" svg:x="18.215cm" svg:y="3.789cm" svg:viewBox="0 0 131 136" svg:d="M125 0l6 9-13 13c-2 3-3 47-11 57-4-3-35 50-29 55 0 0-90 6-77-5 0-17 93-126 124-129z">
          <text:p/>
        </draw:path>
        <draw:path draw:style-name="gr10" draw:text-style-name="P55" svg:width="0.141cm" svg:height="0.048cm" svg:x="18.459cm" svg:y="3.806cm" svg:viewBox="0 0 142 49" svg:d="M142 15l-3 11h-18c-4 0-26 22-38 23l-83-11c0 0 24-39 41-37 17-4 84 3 101 14z">
          <text:p/>
        </draw:path>
        <draw:path draw:style-name="gr10" draw:text-style-name="P55" svg:width="0.125cm" svg:height="0.069cm" svg:x="18.384cm" svg:y="3.799cm" svg:viewBox="0 0 126 70" svg:d="M126 1v11l-17 5c-3 1-17 31-28 36l-81 17c0 0 10-45 27-48 14-10 80-26 99-21z">
          <text:p/>
        </draw:path>
        <draw:path draw:style-name="gr10" draw:text-style-name="P55" svg:width="0.098cm" svg:height="0.109cm" svg:x="18.33cm" svg:y="3.81cm" svg:viewBox="0 0 99 110" svg:d="M94 0l5 9-15 12c-2 2-3 34-13 43 1 0-68 46-68 46 0 0-10-54 4-64 9-15 67-44 87-46z">
          <text:p/>
        </draw:path>
        <draw:path draw:style-name="gr10" draw:text-style-name="P55" svg:width="0.072cm" svg:height="0.106cm" svg:x="18.29cm" svg:y="3.831cm" svg:viewBox="0 0 73 107" svg:d="M63 0l10 12-11 16c-1 3 7 28 1 39 0 0-12 17-25 34-11 16-9-8-23 3 0 0-22-10-12-23-2-19 37-74 60-81z">
          <text:p/>
        </draw:path>
        <draw:path draw:style-name="gr10" draw:text-style-name="P55" svg:width="0.071cm" svg:height="0.102cm" svg:x="18.367cm" svg:y="3.846cm" svg:viewBox="0 0 72 103" svg:d="M63 0l9 13-9 16c-2 3 6 28 0 39 1 0-39 35-39 35 0 0-31-8-22-22-11-20 35-75 61-81z">
          <text:p/>
        </draw:path>
        <draw:path draw:style-name="gr10" draw:text-style-name="P55" svg:width="0.014cm" svg:height="0.015cm" svg:x="18.191cm" svg:y="3.757cm" svg:viewBox="0 0 15 16" svg:d="M0 8c10 10 6 10 15 0-9-11-5-11-15 0z">
          <text:p/>
        </draw:path>
        <draw:path draw:style-name="gr9" draw:text-style-name="P54" svg:width="0.058cm" svg:height="0.143cm" svg:x="18.098cm" svg:y="3.77cm" svg:viewBox="0 0 59 144" svg:d="M17 144c-23-70-27-144 12-144 39 1 36 74 12 144z">
          <text:p/>
        </draw:path>
        <draw:path draw:style-name="gr6" draw:text-style-name="P51" svg:width="0.055cm" svg:height="0.024cm" svg:x="18.099cm" svg:y="3.8cm" svg:viewBox="0 0 56 25" svg:d="M56 0c-14 3-22 11-28 25-6-14-14-22-28-25">
          <text:p/>
        </draw:path>
        <draw:path draw:style-name="gr9" draw:text-style-name="P54" svg:width="0.14cm" svg:height="0.153cm" svg:x="17.985cm" svg:y="3.763cm" svg:viewBox="0 0 141 154" svg:d="M124 154c-26-55-57-106-124-144 76-41 107 56 141 143z">
          <text:p/>
        </draw:path>
        <draw:path draw:style-name="gr18" draw:text-style-name="P54" svg:width="0.139cm" svg:height="0.153cm" svg:x="18.129cm" svg:y="3.763cm" svg:viewBox="0 0 140 154" svg:d="M18 154c25-55 56-106 122-144-74-41-106 56-140 143z">
          <text:p/>
        </draw:path>
        <draw:path draw:style-name="gr6" draw:text-style-name="P51" svg:width="0.139cm" svg:height="0.153cm" svg:x="18.129cm" svg:y="3.763cm" svg:viewBox="0 0 140 154" svg:d="M18 154c25-55 56-106 122-144-74-41-106 56-140 143z">
          <text:p/>
        </draw:path>
        <draw:path draw:style-name="gr6" draw:text-style-name="P51" svg:width="0.127cm" svg:height="0.136cm" svg:x="17.986cm" svg:y="3.77cm" svg:viewBox="0 0 128 137" svg:d="M0 0c73 24 97 75 128 137">
          <text:p/>
        </draw:path>
        <draw:path draw:style-name="gr6" draw:text-style-name="P51" svg:width="0.127cm" svg:height="0.136cm" svg:x="18.136cm" svg:y="3.77cm" svg:viewBox="0 0 128 137" svg:d="M128 0c-75 24-98 75-128 137">
          <text:p/>
        </draw:path>
        <draw:path draw:style-name="gr7" draw:text-style-name="P52"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51" svg:width="0.452cm" svg:height="0.202cm" svg:x="17.203cm" svg:y="4.033cm" svg:viewBox="0 0 453 203" svg:d="M453 126c-268-71-403-173-450-103-29 76 141 97 219 114 95 12 220 23 208 66">
          <text:p/>
        </draw:path>
        <draw:path draw:style-name="gr6" draw:text-style-name="P51" svg:width="0.453cm" svg:height="0.202cm" svg:x="18.583cm" svg:y="4.033cm" svg:viewBox="0 0 454 203" svg:d="M0 126c269-71 403-173 451-103 28 76-141 97-218 114-96 12-221 23-210 66">
          <text:p/>
        </draw:path>
        <draw:line draw:style-name="gr6" draw:text-style-name="P51" svg:x1="17.298cm" svg:y1="3.856cm" svg:x2="17.205cm" svg:y2="4.055cm">
          <text:p/>
        </draw:line>
        <draw:line draw:style-name="gr6" draw:text-style-name="P51" svg:x1="18.94cm" svg:y1="3.856cm" svg:x2="19.033cm" svg:y2="4.055cm">
          <text:p/>
        </draw:line>
        <draw:line draw:style-name="gr6" draw:text-style-name="P51" svg:x1="17.36cm" svg:y1="3.78cm" svg:x2="17.293cm" svg:y2="3.923cm">
          <text:p/>
        </draw:line>
        <draw:line draw:style-name="gr6" draw:text-style-name="P51" svg:x1="18.879cm" svg:y1="3.78cm" svg:x2="18.945cm" svg:y2="3.923cm">
          <text:p/>
        </draw:line>
        <draw:line draw:style-name="gr6" draw:text-style-name="P51" svg:x1="17.343cm" svg:y1="3.78cm" svg:x2="17.222cm" svg:y2="4.038cm">
          <text:p/>
        </draw:line>
        <draw:line draw:style-name="gr6" draw:text-style-name="P51" svg:x1="18.896cm" svg:y1="3.78cm" svg:x2="19.017cm" svg:y2="4.038cm">
          <text:p/>
        </draw:line>
        <draw:line draw:style-name="gr6" draw:text-style-name="P51" svg:x1="17.28cm" svg:y1="3.95cm" svg:x2="17.24cm" svg:y2="4.035cm">
          <text:p/>
        </draw:line>
        <draw:line draw:style-name="gr6" draw:text-style-name="P51" svg:x1="18.958cm" svg:y1="3.95cm" svg:x2="18.998cm" svg:y2="4.035cm">
          <text:p/>
        </draw:line>
        <draw:line draw:style-name="gr6" draw:text-style-name="P51" svg:x1="17.295cm" svg:y1="3.966cm" svg:x2="17.263cm" svg:y2="4.035cm">
          <text:p/>
        </draw:line>
        <draw:line draw:style-name="gr6" draw:text-style-name="P51" svg:x1="18.944cm" svg:y1="3.966cm" svg:x2="18.975cm" svg:y2="4.035cm">
          <text:p/>
        </draw:line>
        <draw:line draw:style-name="gr6" draw:text-style-name="P51" svg:x1="18.589cm" svg:y1="4.157cm" svg:x2="18.609cm" svg:y2="4.221cm">
          <text:p/>
        </draw:line>
        <draw:line draw:style-name="gr6" draw:text-style-name="P51" svg:x1="18.602cm" svg:y1="4.166cm" svg:x2="18.616cm" svg:y2="4.214cm">
          <text:p/>
        </draw:line>
        <draw:line draw:style-name="gr6" draw:text-style-name="P51" svg:x1="17.375cm" svg:y1="3.779cm" svg:x2="17.332cm" svg:y2="3.871cm">
          <text:p/>
        </draw:line>
        <draw:line draw:style-name="gr6" draw:text-style-name="P51" svg:x1="18.863cm" svg:y1="3.779cm" svg:x2="18.906cm" svg:y2="3.871cm">
          <text:p/>
        </draw:line>
        <draw:line draw:style-name="gr6" draw:text-style-name="P51" svg:x1="17.648cm" svg:y1="4.157cm" svg:x2="17.628cm" svg:y2="4.221cm">
          <text:p/>
        </draw:line>
        <draw:line draw:style-name="gr6" draw:text-style-name="P51" svg:x1="17.636cm" svg:y1="4.166cm" svg:x2="17.622cm" svg:y2="4.214cm">
          <text:p/>
        </draw:line>
        <draw:path draw:style-name="gr11" draw:text-style-name="P55"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51"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55" svg:width="0.127cm" svg:height="0.08cm" svg:x="17.644cm" svg:y="3.979cm" svg:viewBox="0 0 128 81" svg:d="M128 11c-5-2-10-4-14-6-2 5-5 8-7 12-25-25-103-26-107 23-5 53 112 52 118 14-6-2-14-4-22-6-17 41-70 15-60-11 9-25 43-32 65 3l20 6c2-12 5-24 7-35z">
          <text:p/>
        </draw:path>
        <draw:path draw:style-name="gr19" draw:text-style-name="P51" svg:width="0.127cm" svg:height="0.08cm" svg:x="17.644cm" svg:y="3.979cm" svg:viewBox="0 0 128 81" svg:d="M128 11c-5-2-10-4-14-6-2 5-5 8-7 12-25-25-103-26-107 23-5 53 112 52 118 14-6-2-14-4-22-6-17 41-70 15-60-11 9-25 43-32 65 3l20 6c2-12 5-24 7-35z">
          <text:p/>
        </draw:path>
        <draw:path draw:style-name="gr11" draw:text-style-name="P55"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51"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55"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51"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55"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51"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55"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51"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55"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51"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55"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51"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55"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51"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55"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51"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55" svg:width="1.227cm" svg:height="0.564cm" svg:x="17.494cm" svg:y="2.122cm" svg:viewBox="0 0 1228 565" draw:points="0,565 1228,565 1228,0 0,0">
          <text:p/>
        </draw:polygon>
        <draw:path draw:style-name="gr21" draw:text-style-name="P59" svg:width="0.087cm" svg:height="0.052cm" svg:x="17.637cm" svg:y="2.246cm" svg:viewBox="0 0 88 53" svg:d="M1 36c-2-10 1-20 12-36 18 0 37 0 56 0 8 10 16 23 19 36l-42 17c-15-6-30-11-45-17z">
          <text:p/>
        </draw:path>
        <draw:line draw:style-name="gr6" draw:text-style-name="P51" svg:x1="17.494cm" svg:y1="2.699cm" svg:x2="17.494cm" svg:y2="2.694cm">
          <text:p/>
        </draw:line>
        <draw:polyline draw:style-name="gr6" draw:text-style-name="P51" svg:width="0.055cm" svg:height="0.022cm" svg:x="17.651cm" svg:y="2.246cm" svg:viewBox="0 0 56 23" draw:points="0,0 28,23 56,0">
          <text:p/>
        </draw:polyline>
        <draw:path draw:style-name="gr21" draw:text-style-name="P59" svg:width="0.082cm" svg:height="0.062cm" svg:x="17.696cm" svg:y="2.494cm" svg:viewBox="0 0 83 63" svg:d="M0 42c34-41 60-22 83 21-13-57-37-72-65-58-7 13-13 25-18 37z">
          <text:p/>
        </draw:path>
        <draw:path draw:style-name="gr21" draw:text-style-name="P59" svg:width="0.126cm" svg:height="0.124cm" svg:x="17.547cm" svg:y="2.406cm" svg:viewBox="0 0 127 125" svg:d="M0 21c40-30 83-43 125 65 1 15 1 23 2 39-44-121-63-113-127-104z">
          <text:p/>
        </draw:path>
        <draw:path draw:style-name="gr21" draw:text-style-name="P59" svg:width="0.16cm" svg:height="0.252cm" svg:x="17.569cm" svg:y="2.279cm" svg:viewBox="0 0 161 253" svg:d="M0 14c54 28 93 62 102 113v126c0 0 21-28 21-29v-97c6-28 18-47 38-68-47-59-100-73-161-45z">
          <text:p/>
        </draw:path>
        <draw:path draw:style-name="gr21" draw:text-style-name="P59" svg:width="0.124cm" svg:height="0.059cm" svg:x="17.681cm" svg:y="2.279cm" svg:viewBox="0 0 125 60" svg:d="M48 60c20-22 45-37 77-43-44-25-84-20-125-2 17 13 34 27 48 45z">
          <text:p/>
        </draw:path>
        <draw:path draw:style-name="gr21" draw:text-style-name="P59" svg:width="0.142cm" svg:height="0.162cm" svg:x="17.674cm" svg:y="2.429cm" svg:viewBox="0 0 143 163" svg:d="M1 104l-1 59h26c0 0 0-56 0-57 22-50 36-60 55-77 29-11 47 2 62 24-8-28-20-53-54-53-33 1-59 61-88 104z">
          <text:p/>
        </draw:path>
        <draw:path draw:style-name="gr21" draw:text-style-name="P59" svg:width="0.087cm" svg:height="0.052cm" svg:x="18.487cm" svg:y="2.246cm" svg:viewBox="0 0 88 53" svg:d="M87 36c2-10 0-20-12-36-18 0-37 0-56 0-8 10-15 23-19 36l42 17c16-6 31-11 45-17z">
          <text:p/>
        </draw:path>
        <draw:line draw:style-name="gr6" draw:text-style-name="P51" svg:x1="18.72cm" svg:y1="2.699cm" svg:x2="18.72cm" svg:y2="2.694cm">
          <text:p/>
        </draw:line>
        <draw:polyline draw:style-name="gr6" draw:text-style-name="P51" svg:width="0.055cm" svg:height="0.022cm" svg:x="18.506cm" svg:y="2.246cm" svg:viewBox="0 0 56 23" draw:points="56,0 28,23 0,0">
          <text:p/>
        </draw:polyline>
        <draw:path draw:style-name="gr21" draw:text-style-name="P59" svg:width="0.083cm" svg:height="0.062cm" svg:x="18.432cm" svg:y="2.494cm" svg:viewBox="0 0 84 63" svg:d="M84 42c-36-41-61-22-84 21 13-57 36-72 65-58 7 13 13 25 19 37z">
          <text:p/>
        </draw:path>
        <draw:path draw:style-name="gr21" draw:text-style-name="P59" svg:width="0.125cm" svg:height="0.124cm" svg:x="18.54cm" svg:y="2.406cm" svg:viewBox="0 0 126 125" svg:d="M126 21c-38-30-82-43-125 65 0 15-1 23-1 39 44-121 63-113 126-104z">
          <text:p/>
        </draw:path>
        <draw:path draw:style-name="gr21" draw:text-style-name="P59" svg:width="0.159cm" svg:height="0.252cm" svg:x="18.481cm" svg:y="2.279cm" svg:viewBox="0 0 160 253" svg:d="M160 14c-53 28-92 62-102 113v126c0 0-22-28-22-29v-97c-6-28-18-47-36-68 46-59 100-73 160-45z">
          <text:p/>
        </draw:path>
        <draw:path draw:style-name="gr21" draw:text-style-name="P59" svg:width="0.124cm" svg:height="0.059cm" svg:x="18.406cm" svg:y="2.279cm" svg:viewBox="0 0 125 60" svg:d="M76 60c-20-22-44-37-76-43 43-25 83-20 125-2-17 13-34 27-49 45z">
          <text:p/>
        </draw:path>
        <draw:path draw:style-name="gr21" draw:text-style-name="P59" svg:width="0.142cm" svg:height="0.162cm" svg:x="18.397cm" svg:y="2.429cm" svg:viewBox="0 0 143 163" svg:d="M143 104v59h-24c0 0 0-56 0-57-23-50-36-60-56-77-29-11-47 2-63 24 9-28 21-53 56-53 32 1 58 61 87 104z">
          <text:p/>
        </draw:path>
        <draw:path draw:style-name="gr22" draw:text-style-name="P52"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51" svg:width="1.228cm" svg:height="1.37cm" svg:x="17.494cm" svg:y="2.122cm" svg:viewBox="0 0 1229 1371" svg:d="M1229 0v765c0 333-274 606-608 606h-11c-336 0-610-273-610-606v-765z">
          <text:p/>
        </draw:path>
        <draw:path draw:style-name="gr10" draw:text-style-name="P55"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55"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55"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58" svg:width="0.065cm" svg:height="0.062cm" svg:x="19.267cm" svg:y="3.131cm" svg:viewBox="0 0 66 63" svg:d="M66 0c-16 25-39 40-66 62 7 5 42-19 66-62z">
          <text:p/>
        </draw:path>
      </draw:g>
      <draw:frame text:anchor-type="page" text:anchor-page-number="1" draw:z-index="2" draw:name="Forma4" draw:style-name="gr24" draw:text-style-name="P62" svg:width="15.251cm" svg:height="2.595cm" svg:x="1.45cm" svg:y="1.431cm">
        <draw:text-box>
          <text:p text:style-name="P61"><text:span text:style-name="T17">Caraguatatuba</text:span></text:p>
        </draw:text-box>
      </draw:frame>
      <draw:custom-shape text:anchor-type="page" text:anchor-page-number="1" draw:z-index="1" draw:name="Forma5" draw:style-name="gr25" draw:text-style-name="P64" svg:width="18.001cm" svg:height="1.211cm" svg:x="1.499cm" svg:y="4.66cm">
        <text:p text:style-name="P63"><text:span text:style-name="T18">ATOS OFICIAIS DO PODER EXECUTIVO</text:span></text:p>
        <draw:enhanced-geometry svg:viewBox="0 0 21600 21600" draw:type="rectangle" draw:enhanced-path="M 0 0 L 21600 0 21600 21600 0 21600 0 0 Z N"/>
      </draw:custom-shape>
      <text:section text:style-name="Sect1" text:name="Seção1">
        <text:p text:style-name="P43">GABINETE DO PREFEITO</text:p>
        <text:p text:style-name="P39">───────────────────────────────────</text:p>
        <text:p text:style-name="P17">DECRETO Nº 2.578, DE 28 DE AGOSTO DE 2026.</text:p>
        <text:p text:style-name="P38">“Prorroga, uma única vez, até 30 de outubro de 2026, o período de concessão dos benefícios do Programa de Recuperação Fiscal – REFIS, instituído pela Lei Complementar Municipal nº 152, de 18 de maio de 2026.”</text:p>
        <text:p text:style-name="P18"><text:span text:style-name="T10">MATEUS VENEZIANI DA SILVA</text:span>, Prefeito Municipal da Estância Balneária de Caraguatatuba, Estado de São Paulo, no uso das atribuições que lhe são conferidas por Lei, especialmente pelo art. 49, inciso IV, da Lei Orgânica Municipal, e pelo art. 11 da Lei Complementar Municipal nº 152, de 18 de maio de 2026,</text:p>
        <text:p text:style-name="P18"><text:span text:style-name="T10">CONSIDERANDO</text:span> que a Lei Complementar Municipal nº 152, de 18 de maio de 2026, definiu os créditos abrangidos, a data de corte, os percentuais de dispensa, as modalidades de pagamento, os requisitos de adesão e as hipóteses de caducidade do Programa de Recuperação Fiscal – REFIS;</text:p>
        <text:p text:style-name="P18"><text:span text:style-name="T10">CONSIDERANDO</text:span> que o art. 11 da referida Lei Complementar autorizou expressamente a prorrogação, por Decreto do Executivo, do período de concessão dos benefícios por até 60 (sessenta) dias;</text:p>
        <text:p text:style-name="P18"><text:span text:style-name="T10">CONSIDERANDO </text:span>que o Relatório de Arrecadação - REFIS 2026, juntado ao Processo Administrativo nº 15.290/2026, registra, até 21 de agosto de 2026, 21.130 notificações expedidas, 755 guias quitadas de imediato, 2.603 acordos de parcelamento, R$ 26.242.247,68 em valores negociados e R$ 6.652.308,63 efetivamente arrecadados;</text:p>
        <text:p text:style-name="P18"><text:span text:style-name="T10">CONSIDERANDO</text:span> o contingenciamento instituído pelo Decreto Municipal nº 2.539, de 17 de junho de 2026, e a necessidade de preservar a solvência do Município, a regularidade dos pagamentos e a continuidade dos serviços públicos essenciais;</text:p>
        <text:p text:style-name="P18"><text:span text:style-name="T10">CONSIDERANDO </text:span>que a execução da prorrogação deverá observar as metas fiscais, a Lei de Diretrizes Orçamentárias, a Lei Orçamentária Anual e as exigências da Lei Complementar Federal nº 101, de 4 de maio de 2000;</text:p>
        <text:p text:style-name="P18"><text:span text:style-name="T10">CONSIDERANDO </text:span>a decisão proferida no Processo Administrativo nº 15.290/2026 e as manifestações da Secretaria Municipal da Fazenda e da Secretaria Municipal de Assuntos Jurídicos;</text:p>
        <text:p text:style-name="P18"><text:span text:style-name="T10">CONSIDERANDO</text:span> o caráter excepcional, único e estritamente executivo da prorrogação, sem alteração de qualquer condição material estabelecida na Lei Complementar Municipal nº 152, de 2026,</text:p>
        <text:p text:style-name="P17">DECRETA:</text:p>
        <text:p text:style-name="P18"><text:span text:style-name="T10">Art. 1º</text:span> Fica prorrogado, uma única vez, para o período de 1º de setembro a 30 de outubro de 2026, o prazo de concessão dos benefícios do Programa de Recuperação Fiscal – REFIS, instituído pela Lei Complementar Municipal nº 152, de 18 de maio de 2026, nos termos da autorização contida em seu art. 11.</text:p>
        <text:p text:style-name="P18"><text:span text:style-name="T10">Art. 2º</text:span> A prorrogação prevista neste Decreto não altera a data de corte dos créditos, as espécies de débitos abrangidas, os percentuais de dispensa, o número de parcelas, a preservação do principal e da atualização monetária, nem os demais requisitos, condições e hipóteses de caducidade estabelecidos na Lei Complementar Municipal nº 152, de 18 de maio de 2026.</text:p>
        <text:p text:style-name="P18"><text:span text:style-name="T10">Art. 3º</text:span> Permanecem integralmente aplicáveis, durante o período prorrogado, os prazos operacionais e as exigências documentais previstos nos arts. 8º e 9º da Lei Complementar Municipal nº 152, de 18 de maio de 2026.</text:p>
        <text:p text:style-name="P18"><text:span text:style-name="T10">Art. 4º </text:span>A Secretaria Municipal da Fazenda deverá promover o acompanhamento mensal das adesões, dos valores negociados e arrecadados, dos valores dispensados, da inadimplência e da caducidade dos acordos, encaminhando relatório final à Contabilidade, ao Planejamento, à Controladoria Geral do Município e à Secretaria Municipal de Assuntos Jurídicos no prazo de até 30 (trinta) dias após o encerramento do período prorrogado.</text:p>
        <text:p text:style-name="P18"><text:span text:style-name="T10">Art. 5º</text:span> Este Decreto entra em vigor na data de sua publicação, produzindo efeitos a partir de 1º de setembro de 2026.</text:p>
        <text:p text:style-name="P21">Caraguatatuba, 28 de agosto de 2026.</text:p>
        <text:p text:style-name="P20"><text:span text:style-name="T12">MATEUS VENEZIANI DA SILVA</text:span><text:span text:style-name="T10"> </text:span></text:p>
        <text:p text:style-name="P20">Prefeito Municipal</text:p>
        <text:p text:style-name="P4">───────────────────────────────────</text:p>
        <text:p text:style-name="P15">SECRETARIA DE MEIO AMBIENTE, AGRICULTURA E PESCA</text:p>
        <text:p text:style-name="P39">───────────────────────────────────</text:p>
        <text:p text:style-name="P17">PUBLICAÇÃO DE EDITAL – “Auto: Notificação”</text:p>
        <text:p text:style-name="P19"><text:span text:style-name="T10">A PREFEITURA MUNICIPAL DA ESTÂNCIA BALNEÁRIA DE CARAGUATATUBA</text:span>, através da sua <text:span text:style-name="T10">SECRETARIA DE MEIO AMBIENTE, AGRICULTURA E PESCA</text:span>, representado pelo Sr. Auracy Mansano Filho, Secretário de Meio Ambiente, Agricultura e Pesca, no uso das atribuições que lhes são conferidas por lei, faz saber por este EDITAL, expedido em conformidade com o artigo 529, da Lei municipal n.º 1.144/80 c/c artigo 12 da Lei n.º 969/75, que consta o auto de processo n°<text:span text:style-name="T11"> </text:span><text:span text:style-name="T10"><text:s/>18176/26</text:span> aplicado em face do proprietário do imóvel localizado na <text:span text:style-name="T10">Av. <text:s/>Manoel <text:s/>Avelino <text:s/>dos <text:s/>Santos, <text:s/>s/n <text:s text:c="33"/>Lote <text:s/>61 <text:s text:c="3"/>Quadra <text:s/>39 <text:s text:c="5"/>Golfinhos, </text:span>neste município de Caraguatatuba-SP, autuado por <text:s text:c="2"/><text:span text:style-name="T10">SUPRESSÃO DE VEGETAÇÃO</text:span>.<text:span text:style-name="T10"> </text:span>Concede-se o prazo de <text:span text:style-name="T10">10 </text:span>dias para interposição de recurso no Setor de Expediente da Secretaria de Meio Ambiente, Agricultura e Pesca situada na Rua Santos Dumont n.º 502, bairro Centro, Caraguatatuba-SP - CEP 11660-290.</text:p>
        <text:p text:style-name="P4">───────────────────────────────────</text:p>
        <text:p text:style-name="P15">SECRETARIA DE TURISMO</text:p>
        <text:p text:style-name="P39">───────────────────────────────────</text:p>
        <text:p text:style-name="P17">EDITAL Nº 10/2025, DE 26 DE FEVEREIRO DE 2025.</text:p>
        <text:p text:style-name="P34">RETIFICAÇÃO </text:p>
        <text:p text:style-name="P18">A Prefeitura Municipal da Estância Balneária de Caraguatatuba, por meio da Secretaria Municipal de Turismo, <text:soft-page-break/>torna pública a presente retificação do Edital nº 10, de 26 de fevereiro de 2025 para inclusão e alteração de disposições relativas à habilitação, atualização cadastral, fiscalização, descredenciamento e às atividades específicas de voo livre e cicloturismo.</text:p>
        <text:p text:style-name="P35">DA ALTERAÇÃO DO ITEM 6.1 </text:p>
        <text:p text:style-name="P18">6.1 A inscrição é permanente e deverá ser realizada online juntamente com os documentos obrigatórios pelo formulário disponível em: <text:span text:style-name="Internet_20_Link">https://forms.gle/W3En7CAk8T5Fr5VNA</text:span> </text:p>
        <text:p text:style-name="P35">DA INCLUSÃO DOS ITENS 10.4 A 10.8</text:p>
        <text:p text:style-name="P19">Ficam incluídos no Item 10 do Edital de Credenciamento nº 10/2025 os seguintes dispositivos:</text:p>
        <text:p text:style-name="P18">10.4. A Comissão de Habilitação realizará a análise da documentação apresentada considerando a natureza, características e especificidades da atividade desenvolvida pelo empreendimento, observando a legislação federal, estadual e municipal aplicável.</text:p>
        <text:p text:style-name="P18">10.5. Poderão ser exigidos documentos complementares, licenças, alvarás, registros, autorizações, certificações, habilitações profissionais e demais documentos específicos sempre que a natureza da atividade desenvolvida assim exigir, conforme legislação aplicável.</text:p>
        <text:p text:style-name="P18">10.6. A Comissão de Habilitação realizará reanálise cadastral dos empreendimentos habilitados pelo menos a cada 02 (dois) anos, contados da data da homologação do credenciamento ou da última atualização cadastral realizada pelo empreendimento.</text:p>
        <text:p text:style-name="P18">10.7. Os empreendimentos credenciados deverão apresentar documentação atualizada sempre que forem formalmente notificados pela Comissão de Habilitação, dentro de 10 (dez) duas uteis. </text:p>
        <text:p text:style-name="P18">10.8. O não atendimento à solicitação de atualização ou apresentação de documentos poderá ensejar a inabilitação do empreendimento. </text:p>
        <text:p text:style-name="P35">DA INCLUSÃO DOS ITENS 15.3 A 20.2</text:p>
        <text:p text:style-name="P19">Ficam incluídos no Item 15 do Edital os seguintes dispositivos:</text:p>
        <text:p text:style-name="P19">15.3. O empreendimento credenciado deverá manter permanentemente atualizado seus dados cadastrais, comunicando à Comissão de Habilitação qualquer alteração de:</text:p>
        <text:p text:style-name="P19">I – endereço do estabelecimento ou sede;</text:p>
        <text:p text:style-name="P19">II – telefone do responsável e telefone comercial;</text:p>
        <text:p text:style-name="P19">III – endereço eletrônico (e-mail);</text:p>
        <text:p text:style-name="P19">IV – representante legal;</text:p>
        <text:p text:style-name="P19">V – razão social;</text:p>
        <text:p text:style-name="P19">VI – nome fantasia;</text:p>
        <text:p text:style-name="P19">VII – CNPJ, quando houver alteração cadastral;</text:p>
        <text:p text:style-name="P19">VIII – licenças, autorizações, registros ou certificações relacionados à atividade;</text:p>
        <text:p text:style-name="P18">IX – demais informações constantes do cadastro que possam interferir na regularidade do credenciamento.</text:p>
        <text:p text:style-name="P18">15.4. A Comissão de Habilitação poderá, a qualquer tempo, realizar diligências, solicitar documentos complementares, solicitar esclarecimentos e promover visitas técnicas aos empreendimentos credenciados para confirmação das informações prestadas, verificação da regularidade cadastral e avaliação das condições de funcionamento e prestação dos serviços.</text:p>
        <text:p text:style-name="P18">15.5. O cadastramento ou credenciamento junto à Secretaria Municipal de Turismo não gera direito adquirido à participação em feiras, eventos, campanhas, ações promocionais, materiais de divulgação, roteiros oficiais ou demais ações institucionais da SETUR.</text:p>
        <text:p text:style-name="P18">15.5.1. A participação nas ações mencionadas no item 15.5 ficará condicionada à disponibilidade, aos critérios técnicos estabelecidos pela Secretaria Municipal de Turismo, à natureza da ação, à pertinência da atividade desenvolvida pelo empreendimento e ao interesse público.</text:p>
        <text:p text:style-name="P18">15.6. O empreendimento poderá solicitar, a qualquer tempo, seu desligamento do cadastro, mediante solicitação pelo email <text:span text:style-name="Internet_20_Link">turismo@caraguatatuba.sp.gov.br</text:span><text:span text:style-name="T11"> </text:span>sem prejuízo da regularização de eventuais pendências existentes perante o Município.</text:p>
        <text:p text:style-name="P35">16. DA ATIVIDADE DE VOO LIVRE</text:p>
        <text:p text:style-name="P18">16.1. O credenciamento dos empreendimentos, empresas, escolas, associações, profissionais e demais prestadores de serviços que desenvolvam atividades de voo livre, nas modalidades parapente e asa delta, será habilitado ou inabilitado pela Comissão de Habilitação, mediante análise da documentação apresentada observada os requisitos estabelecidos no edital de credenciamento nº 10/2025, além dos itens deste edital, as disposições do Decreto Municipal nº 2.559/2026 e suas alterações, além das normas da ANAC e da Confederação Brasileira de Voo Livre (CBVL)</text:p>
        <text:p text:style-name="P18">16.2 Atendendo ao Decreto Municipal nº 2.559, de 17 de julho de 2026 e suas alterações, as empresas que desenvolvem atividades no segmento de Voo Livre, para a habilitação específica junto à Secretaria de Turismo (SETUR), deverão acrescer além dos documentos do item 10.3, à comprovação de inscrição da ANAC e da Confederação Brasileira de Voo Livre (CBVL)</text:p>
        <text:p text:style-name="P18">16.2 Somente serão considerados credenciados e habilitados para o exercício da atividade perante o Município de Caraguatatuba o empreendimento ou profissional que, após análise da documentação exigida, seja formalmente deferido e aprovado pela Comissão de Habilitação passando a integrar o cadastro municipal de prestadores de serviços turísticos relacionados à atividade de voo livre.</text:p>
        <text:p text:style-name="P18">16.3 O credenciamento somente produzirá efeitos após a conclusão da análise documental e a respectiva aprovação formal pela Comissão de Habilitação, e publicado no diário oficial, não sendo suficiente a simples apresentação dos documentos ou o protocolo do pedido para caracterizar autorização para o exercício da atividade.</text:p>
        <text:p text:style-name="P18">16.4 O credenciamento concedido pela SETUR não substitui as licenças, autorizações, habilitações, registros ou certificações que, por força de legislação federal, estadual ou de competência de outros órgãos públicos, sejam obrigatoriamente exigidos para a atividade, devendo o credenciado manter todos esses requisitos regularmente válidos durante todo o período de exercício da atividade.</text:p>
        <text:p text:style-name="P18">16.5 A Comissão de Habilitação poderá, a qualquer tempo, reanalisar a habilitação concedida, solicitar atualização ou complementação documental, realizar diligências e visitas técnicas e suspender ou cancelar o credenciamento caso sejam constatadas irregularidades, perda dos requisitos, alteração das condições que fundamentaram a aprovação ou descumprimento da legislação aplicável.</text:p>
        <text:p text:style-name="P35">17. DA ATIVIDADE DE CICLOTURISMO</text:p>
        <text:p text:style-name="P18">17.1. Os empreendimentos turísticos, empresas, agências, operadores, guias, associações e demais prestadores de serviços que desenvolvam, ofereçam, organizem, comercializem ou intermedeiem atividades de cicloturismo no Município de Caraguatatuba deverão realizar seu cadastro e credenciamento junto à Secretaria Municipal de Turismo – SETUR, observando integralmente as disposições da Lei Municipal nº 2.841, de 5 de maio de 2026, que institui o Programa Municipal de Cicloturismo – CICLOTUR CARAGUÁ, bem como a legislação federal, estadual e municipal pertinente à atividade.</text:p>
        <text:p text:style-name="P18"><text:soft-page-break/>17.2. Para fins de cadastro, credenciamento e habilitação, o empreendimento deverá apresentar à Secretaria Municipal de Turismo – SETUR toda a documentação necessária à análise de sua atividade, conforme sua natureza, características e forma de prestação dos serviços, incluindo os documentos cadastrais, licenças, autorizações, registros, certificações, habilitações profissionais e demais documentos exigidos pela legislação aplicável.</text:p>
        <text:p text:style-name="P18">17.3. A documentação apresentada será submetida à Secretaria Municipal de Turismo – SETUR, que verificará o atendimento aos requisitos estabelecidos neste Edital e na legislação pertinente.</text:p>
        <text:p text:style-name="P18">17.4. Somente será considerado cadastrado, credenciado e habilitado para a atividade de cicloturismo perante o Município de Caraguatatuba o empreendimento que, após a análise da documentação e verificação do cumprimento dos requisitos exigidos, obtiver o respectivo deferimento e aprovação pela Secretaria Municipal de Turismo – SETUR.</text:p>
        <text:p text:style-name="P18">17.5. O credenciamento concedido pela SETUR terá validade para fins do cadastro municipal de empreendimentos e prestadores de serviços turísticos relacionados ao cicloturismo, nos limites das atribuições legais da Secretaria, não dispensando o cumprimento das demais exigências previstas na legislação.</text:p>
        <text:p text:style-name="P18">17.6. O credenciamento concedido pela SETUR não constituem autorização automática para utilização de qualquer área pública ou privada, devendo o empreendimento obter as autorizações específicas eventualmente exigidas para a realização de seus roteiros e atividades.</text:p>
        <text:p text:style-name="P35">18. DA ADEQUAÇÃO À LEGISLAÇÃO SUPERVENIENTE</text:p>
        <text:p text:style-name="P18">18.1. Os empreendimentos credenciados deverão observar as alterações legislativas e regulamentares que venham a ser editadas após a publicação deste Edital e que tenham relação com as atividades desenvolvidas.</text:p>
        <text:p text:style-name="P18">18.2. Sempre que houver alteração legal ou regulamentar que implique necessidade de adequação documental, operacional ou cadastral, o empreendimento deverá promover sua regularização no prazo estabelecido pela Secretaria Municipal de Turismo.</text:p>
        <text:p text:style-name="P35">19. DO DESCREDENCIAMENTO</text:p>
        <text:p text:style-name="P19">Fica incluído no Edital o capítulo referente ao DESCREDENCIAMENTO, com a seguinte redação:</text:p>
        <text:p text:style-name="P18">19.1. O empreendimento poderá ser descredenciado, mediante procedimento administrativo, assegurados o contraditório e a ampla defesa, nas seguintes hipóteses:</text:p>
        <text:p text:style-name="P19">I – perda ou ausência de qualquer dos requisitos exigidos para o credenciamento;</text:p>
        <text:p text:style-name="P19">II – apresentação de documentação irregular, vencida, falsa, adulterada ou incompatível com as informações constantes do cadastro;</text:p>
        <text:p text:style-name="P19">III – encerramento das atividades do empreendimento;</text:p>
        <text:p text:style-name="P19">IV – baixa, cancelamento, suspensão ou irregularidade do CNPJ, quando incompatível com a manutenção do credenciamento;</text:p>
        <text:p text:style-name="P19">V – irregularidade ou ausência do CADASTUR;</text:p>
        <text:p text:style-name="P19">VI – prestação de informações falsas ou omissão de informações relevantes para o credenciamento;</text:p>
        <text:p text:style-name="P19">VII – descumprimento das disposições deste Edital, seus anexos ou demais normas aplicáveis;</text:p>
        <text:p text:style-name="P19">VIII – descumprimento da legislação federal, estadual ou municipal relacionada à atividade desenvolvida;</text:p>
        <text:p text:style-name="P19">IX – adotar comportamento desrespeitoso, ofensivo, discriminatório, abusivo, ameaçador ou incompatível com os princípios da Administração Pública, especialmente nas relações com servidores públicos e demais agentes envolvidos nas ações institucionais da Secretaria Municipal de Turismo, incluindo a prática de desacato, ofensa à dignidade ou ao exercício da função pública, sem prejuízo das demais medidas administrativas, civis e penais cabíveis, nos termos da legislação vigente;</text:p>
        <text:p text:style-name="P19">X – utilização indevida, não autorizada ou inadequada da imagem institucional da Prefeitura Municipal de Caraguatatuba ou da Secretaria Municipal de Turismo, inclusive marcas, logotipos, símbolos, materiais institucionais ou comunicação oficial;</text:p>
        <text:p text:style-name="P19">XI – utilização do credenciamento para finalidade diversa daquela para a qual foi concedido;</text:p>
        <text:p text:style-name="P19">XII – recusa injustificada em apresentar documentos, prestar informações ou atender às diligências solicitadas pela Secretaria Municipal de Turismo;</text:p>
        <text:p text:style-name="P18">XIII – prática de atos que possam comprometer a segurança dos usuários, turistas, visitantes ou participantes das atividades oferecidas pelo empreendimento;</text:p>
        <text:p text:style-name="P18">19.2. O descredenciamento não exime o empreendimento das responsabilidades administrativas, civis ou penais eventualmente decorrentes de seus atos.</text:p>
        <text:p text:style-name="P18">19.3. O descredenciamento decorrente das hipóteses previstas nos itens 19.1, incisos IX a XIII, será definitivo e implicará impedimento de nova inscrição.</text:p>
        <text:p text:style-name="P35">20. DA RATIFICAÇÃO</text:p>
        <text:p text:style-name="P18">20.1. Permanecem ratificadas todas as demais disposições do Edital de Credenciamento nº 10/2025 que não tenham sido expressamente alteradas ou incluídas pela presente retificação.</text:p>
        <text:p text:style-name="P18">20.2. As disposições desta retificação passam a integrar o Edital de Credenciamento nº 10/2025 para todos os fins.</text:p>
        <text:p text:style-name="P23">Caraguatatuba, 31 de agosto de 2026.</text:p>
        <text:p text:style-name="P30">Bianca Colepicolo</text:p>
        <text:p text:style-name="P20">Secretária Municipal de Turismo de Caraguatatuba</text:p>
        <text:p text:style-name="P4">───────────────────────────────────</text:p>
        <text:p text:style-name="P15">CONSELHO MUNICIPAL DE ESPORTES E RECREAÇÃO - CMER</text:p>
        <text:p text:style-name="P39">───────────────────────────────────</text:p>
        <text:p text:style-name="P17">EDITAL DE CONVOCAÇÃO DE ELEIÇÃO PARA VAGA DE PROFESSOR DE EDUCAÇÃO FISICA NO CONSELHO MUNICIPAL DE ESPORTES E RECREAÇÃO – CMER DO MUNICÍPIO DE CARAGUATATUBA - BIËNIO 2026/2028</text:p>
        <text:p text:style-name="P18">O Secretário de Esportes e Recreação SOLEO DOS REIS, nomeado membro do Conselho Municipal de Esportes e Recreação - CMER pelo Decreto Municipal nº. 2.475, de 5 de março de 2026, no exercício da presidência do Conselho, consoante art. 2º do Decreto Municipal nº. 2.003, de 14 de agosto de 2024, e como gestor do Fundo Municipal de Incentivo ao Desporto Amador – FIDA, no uso das suas atribuições legais e regimentais, <text:span text:style-name="T10">torna público o presente Edital de Convocação de Eleição para escolha de PROFESSOR DE EDUCAÇÃO FISICA, devidamente registrado no CREF, para ocupar 1 (uma) vaga de Titular e 1(uma) vaga de Suplente como representante da Sociedade Civil no CONSELHO MUNICIPAL DE ESPORTES E RECREAÇÃO - CMER</text:span>, criado por intermédio da Lei Municipal nº 782, de 10 de setembro de 1999, em cumprimento ao artigo 5º, § 3° e com a redação dada pela Lei Municipal nº. 1.652, de 18 de março de 2009 e em conformidade ao Decreto Municipal nº. 2.413, de 16 de dezembro de 2025 – Regimento Interno, para o <text:span text:style-name="T10">BIËNIO 2026/2028.</text:span></text:p>
        <text:p text:style-name="P18"><text:span text:style-name="T10">Art. 1º </text:span>Os interessados ao preenchimento da vaga de membro do CMER representante da Sociedade Civil no segmento Professor de Educação Física até o dia <text:span text:style-name="T13">08/09/2026, às 12h</text:span>, mediante preenchimento da <text:span text:style-name="T10">ficha de inscrição</text:span> (Anexo) e entrega de documentos junto à sede da Secretaria de Esportes e Recreação.</text:p>
        <text:p text:style-name="P18"><text:soft-page-break/><text:span text:style-name="T10">Art. 2º </text:span>A <text:span text:style-name="T10">Assembleia Geral</text:span> destinada a ELEIÇÃO de membro do CMER representante da Sociedade Civil no segmento Professor de Educação Física, ocorrerá em <text:span text:style-name="T13">10/09/2026 das 9h às 12h</text:span>, na sede da Secretaria de Esportes e Recreação, situada Av. José Herculano, nº 50 – Jardim Britânia.</text:p>
        <text:p text:style-name="P18"><text:span text:style-name="T10">Art. 3º </text:span>Os candidatos inscritos deverão atender ao disposto no Decreto Municipal nº. 2.413, de 16 de dezembro de 2025 – Regimento Interno e no Edital de Convocação de Eleição do Conselho Municipal de Esportes e Recreação, publicado no Diário Oficial do Município em 24/08/2026 (Edição Ano IX - nº 1958), que regulamenta de forma geral o procedimento de eleição (Anexo I)..</text:p>
        <text:p text:style-name="P18"><text:span text:style-name="T10">Parágrafo único</text:span>. A posse dos conselheiros no CMER eleitos ocorrerá nos prazos definidos no Anexo I – Edital de Convocação de Eleição do Conselho Municipal de Esportes e Recreação, publicado no Diário Oficial do Município em 24/08/2026 (Edição Ano IX - nº 1958), que regulamenta de forma geral o procedimento de eleição.</text:p>
        <text:p text:style-name="P23">Caraguatatuba, 31 de agosto de 2026.</text:p>
        <text:p text:style-name="P30">Soleo dos Reis </text:p>
        <text:p text:style-name="P21">Secretário de Esportes e Recreação</text:p>
        <text:p text:style-name="P30">CONSELHO MUNICIPAL DE ESPORTES E RECREAÇÃO</text:p>
        <text:p text:style-name="P20">Av. José Herculano, nº 50 – Jardim Britânia – Caraguatatuba/SP.</text:p>
        <text:p text:style-name="P20">E-mail: <text:span text:style-name="Internet_20_Link">cmer.esporte@caraguatatuba.sp.gov.br</text:span></text:p>
        <text:p text:style-name="P21">Telefone: (12) 3885-2200</text:p>
        <text:p text:style-name="P30">FICHA DE INSCRIÇÃO – SOCIEDADE CIVIL</text:p>
        <text:p text:style-name="P31">BIÊNIO 2026/2028</text:p>
        <table:table table:name="Tabela1" table:style-name="Tabela1">
          <table:table-column table:style-name="Tabela1.A"/>
          <table:table-column table:style-name="Tabela1.B"/>
          <table:table-row table:style-name="Tabela1.1">
            <table:table-cell table:style-name="Tabela1.A1" table:number-columns-spanned="2" office:value-type="string">
              <text:p text:style-name="P29">Professor de Educação Física</text:p>
            </table:table-cell>
            <table:covered-table-cell/>
          </table:table-row>
          <table:table-row table:style-name="Tabela1.1">
            <table:table-cell table:style-name="Tabela1.A2" office:value-type="string">
              <text:p text:style-name="P24">Nome:</text:p>
            </table:table-cell>
            <table:table-cell table:style-name="Tabela1.B2" office:value-type="string">
              <text:p text:style-name="P27"/>
            </table:table-cell>
          </table:table-row>
          <table:table-row table:style-name="Tabela1.1">
            <table:table-cell table:style-name="Tabela1.A2" office:value-type="string">
              <text:p text:style-name="P24">RG:</text:p>
            </table:table-cell>
            <table:table-cell table:style-name="Tabela1.B2" office:value-type="string">
              <text:p text:style-name="P24">CPF:</text:p>
            </table:table-cell>
          </table:table-row>
          <table:table-row table:style-name="Tabela1.1">
            <table:table-cell table:style-name="Tabela1.A2" office:value-type="string">
              <text:p text:style-name="P24">Tel.</text:p>
            </table:table-cell>
            <table:table-cell table:style-name="Tabela1.B2" office:value-type="string">
              <text:p text:style-name="P24">e-mail:</text:p>
            </table:table-cell>
          </table:table-row>
        </table:table>
        <text:p text:style-name="P18"/>
        <text:p text:style-name="P34">Documentos exigidos para a inscrição:</text:p>
        <text:p text:style-name="P19">• cópia da Carteirinha do CREF – Conselho Regional Educação Física, válida;</text:p>
        <text:p text:style-name="P19">• cópia da cédula de identidade e CPF (ou CNH) do candidato; </text:p>
        <text:p text:style-name="P19">• comprovante de residência no município de Caraguatatuba/SP, em nome do candidato;</text:p>
        <text:p text:style-name="P18">• declaração de próprio punho com afirmativa de residência a mais de 5 (cinco) anos no município;</text:p>
        <text:p text:style-name="P19">Obs.: O candidato que não apresentar a documentação no ato exigida, não terá deferida sua inscrição. </text:p>
        <text:p text:style-name="P4">───────────────────────────────────</text:p>
        <text:p text:style-name="P15">LICITAÇÕES E CONTRATOS</text:p>
        <text:p text:style-name="P39">───────────────────────────────────</text:p>
        <text:p text:style-name="P35">ABERTURA DE CHAMAMENTO PÚBLICO</text:p>
        <text:p text:style-name="P19">Chamamento Público nº 01/2026 - PI nº 7621/26 - Edital nº 57/26. Objeto: CHAMAMENTO PÚBLICO VISANDO A ESCOLHA DE ORGANIZAÇÃO DA SOCIEDADE CIVIL PARA A PRESTAÇÃO DE SERVIÇOS DE SELEÇÃO, CONTRATAÇÃO E GESTÃO DE PROFISSIONAIS DE APOIO ESCOLAR QUE ATUARÃO NO SUPORTE DE ESTUDANTES PÚBLICO DA EDUCAÇÃO ESPECIAL NAS ESCOLAS MUNICIPAIS DE ENSINO INFANTIL, ENSINO FUNDAMENTAL E EDUCAÇÃO DE JOVENS E ADULTOS - EJA, PROMOVENDO E AMPLIANDO A SUA AUTONOMIA RELATIVA ÀS ATIVIDADES PEDAGÓGICAS, DE ALIMENTAÇÃO, COMUNICAÇÃO, HIGIENE E LOCOMOÇÃO, BEM COMO VIABILIZAR E CONTRIBUIR PARA A PARTICIPAÇÃO DESTES ESTUDANTES NAS ATIVIDADES ESCOLARES. Recebimento da documentação e abertura da sessão pública: 02/10/2026 às 09h00min. </text:p>
        <text:p text:style-name="P19"><text:span text:style-name="Strong_20_Emphasis">Edital e informações:</text:span><text:span text:style-name="T10"> </text:span>disponíveis a partir do dia 01/09/2026, no link <text:span text:style-name="Internet_20_Link">https://caraguatatuba.geosiap.net.br/transparencia/terceiro-setor/chamamentos</text:span>. </text:p>
        <text:p text:style-name="P26">───────────────────────────────────</text:p>
        <text:p text:style-name="P35">COMUNICADO DE ANULAÇÃO</text:p>
        <text:p text:style-name="P19">Pregão Eletrônico nº 14/2026 – PI 6.480/26 – PC 69/26 – Edital 20/26. Comunicamos aos interessados em participar do Pregão Eletrônico supramencionado, cujo objeto é o <text:span text:style-name="T10">REGISTRO DE PREÇOS PARA EVENTUAL PRESTAÇÃO DE SERVIÇO DE LOCAÇÃO DE COMPUTADORES, PERIFÉRICOS E SOFTWARES, COM MANUTENÇÃO TÉCNICA ON-SITE, PARA ATENDER AS NECESSIDADES DAS SECRETARIAS MUNICIPAIS DE CARAGUATATUBA</text:span>, que por ordem do Senhor Conselheiro <text:span text:style-name="T10">RENATO MARTINS COSTA</text:span>, do Tribunal de Contas do Estado de São Paulo, o aludido certame está <text:span text:style-name="T10">ANULADO</text:span> conforme despacho proferido nos autos do TC-00009956.989.26-3. Assinatura: 27 de agosto de 2026.</text:p>
        <text:p text:style-name="P26">───────────────────────────────────</text:p>
        <text:p text:style-name="P35">COMUNICADO DE PUBLICIDADE DA ATA DE ANÁLISE DOS DOCUMENTOS DE HABILITAÇÃO</text:p>
        <text:p text:style-name="P19">CHAMADA PÚBLICA Nº 176/2026 - PI 29022/2026 - PC 1607/2026 - Edital Nº 81/2026. Objeto: Aquisição de gêneros alimentícios da agricultura familiar e do empreendedor familiar rural, em atendimento ao Programa Nacional de Alimentação Escolar - PNAE - para o ano de 2027. A Secretaria Municipal de Educação torna pública a ata de análise dos documentos de habilitação, realizada em 27/08/2026, na qual constam os participantes habilitados e inabilitados, bem como as pendências documentais identificadas e o prazo para sua regularização, fixado até 08/09/2026. Ata e informações: <text:span text:style-name="Internet_20_Link">https://portaldatransparencia.caraguatatuba.sp.gov.br/licitacoes/chamamentos</text:span>.</text:p>
        <text:p text:style-name="P4">───────────────────────────────────</text:p>
        <text:p text:style-name="P15">FUNDAÇÃO EDUCACIONAL E CULTURAL DE CARAGUATATUBA - FUNDACC</text:p>
        <text:p text:style-name="P39">───────────────────────────────────</text:p>
        <text:p text:style-name="P17">EDITAL Nº 11, DE 09 DE MARÇO DE 2026 CREDENCIAMENTO ARTISTAS E FAZEDORES DE CULTURA PARA COMPOR A PROGRAMAÇÃO CULTURAL PROMOVIDA PELA FUNDACC</text:p>
        <text:p text:style-name="P17">CONVOCAÇÃO – LISTA 46</text:p>
        <text:p text:style-name="P18"><text:span text:style-name="T10">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6 de Convocações do Edital n° 11/2026 de Chamamento Público para <text:span text:style-name="T10">CREDENCIAMENTO ARTISTAS E FAZEDORES DE CULTURA PARA COMPOR A PROGRAMAÇÃO CULTURAL PROMOVIDA PELA FUNDACC</text:span>, conforme segue:</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office:value-type="string">
              <text:p text:style-name="P28">NOME DO ARTISTA/GRUPO</text:p>
            </table:table-cell>
            <table:table-cell table:style-name="Tabela2.A1" office:value-type="string">
              <text:p text:style-name="P28">NOME DO RESPONSÁVEL OU RAZÃO SOCIAL</text:p>
            </table:table-cell>
            <table:table-cell table:style-name="Tabela2.A1" office:value-type="string">
              <text:p text:style-name="P28">QUANTIDADE DE CONVOCAÇÕES</text:p>
            </table:table-cell>
            <table:table-cell table:style-name="Tabela2.A1" office:value-type="string">
              <text:p text:style-name="P28">NOME DA ATIVIDADE</text:p>
            </table:table-cell>
            <table:table-cell table:style-name="Tabela2.E1" office:value-type="string">
              <text:p text:style-name="P28">GÊNERO DO SEGMENTO</text:p>
            </table:table-cell>
          </table:table-row>
          <table:table-row table:style-name="Tabela2.1">
            <table:table-cell table:style-name="Tabela2.A2" office:value-type="string">
              <text:p text:style-name="P22">Michael Douglas e Banda</text:p>
            </table:table-cell>
            <table:table-cell table:style-name="Tabela2.A2" office:value-type="string">
              <text:p text:style-name="P22">Michael Douglas Moreira dos Santos</text:p>
            </table:table-cell>
            <table:table-cell table:style-name="Tabela2.A2" office:value-type="string">
              <text:p text:style-name="P22">01</text:p>
            </table:table-cell>
            <table:table-cell table:style-name="Tabela2.A2" office:value-type="string">
              <text:p text:style-name="P22">Apresentação Musical </text:p>
            </table:table-cell>
            <table:table-cell table:style-name="Tabela2.E2" office:value-type="string">
              <text:p text:style-name="P22">Música </text:p>
            </table:table-cell>
          </table:table-row>
        </table:table>
        <text:p text:style-name="P18"/>
        <text:p text:style-name="P18">Cada convocado receberá um e-mail contendo informações específicas de cada ação e deverá enviar a manifestação de aceite em resposta a ele. As eventuais dúvidas referentes ao presente edital poderão ser esclarecidas, de segunda a sexta-<text:soft-page-break/>feira, das 9h às 12h e das 14h às 16h pelo telefone (12) 3897-5660 ou pelo e-mail <text:span text:style-name="Internet_20_Link">credenciamento.artistico@fundacc.sp.gov.br</text:span>.</text:p>
        <text:p text:style-name="P23">Caraguatatuba, 31 de agosto de 2026.</text:p>
        <text:p text:style-name="P20">ADBAILSON WELLINGTON MOREIRA DOS SANTOS</text:p>
        <text:p text:style-name="P20">PRESIDENTE</text:p>
        <text:p text:style-name="P4">───────────────────────────────────</text:p>
        <text:p text:style-name="P37">CONCURSOS PÚBLICOS <text:line-break/>E PROCESSOS SELETIVOS</text:p>
        <text:p text:style-name="P39">───────────────────────────────────</text:p>
        <text:p text:style-name="P17">EDITAL DE ABERTURA DE INSCRIÇÕES Nº 01/2026</text:p>
        <text:p text:style-name="P34">PROCESSO SELETIVO SIMPLIFICADO PARA CONTRATAÇÃO EM CARÁTER EXCEPCIONAL POR TEMPO DETERMINADO DE GUARDA-VIDAS MUNICIPAL TEMPORÁRIO</text:p>
        <text:p text:style-name="P18">A PREFEITURA MUNICIPAL DA ESTÂNCIA BALNEÁRIA DE CARAGUATATUBA, Estado de São Paulo, faz saber a todos quantos virem o presente Edital ou dele tiverem conhecimento, que realizará PROCESSO SELETIVO SIMPLIFICADO PARA CONTRATAÇÃO EM CARÁTER EXCEPCIONAL POR TEMPO DETERMINADO, PARA A FUNÇÃO DE GUARDA-VIDAS MUNICIPAL TEMPORÁRIO, pelo período de <text:span text:style-name="T10">29 de outubro de 2026 a 31 de março de 2027</text:span>, compreendendo <text:span text:style-name="T10">154 (cento e cinquenta e quatro) dias</text:span>, sendo ofertadas <text:span text:style-name="T10">24 (vinte e quatro) vagas</text:span>, de acordo com a Lei Municipal nº 722, de 16 de novembro de 1998, com as alterações introduzidas pela Lei Municipal nº 1.876, de 18 de outubro de 2010, e nos termos da Lei Municipal nº 1.833, de 10 de junho de 2010, e suas alterações, especialmente a legislação vigente aplicável às contratações temporárias.</text:p>
        <text:p text:style-name="P34">INSTRUÇÕES ESPECIAIS</text:p>
        <text:p text:style-name="P34">1. DAS DISPOSIÇÕES PRELIMINARES</text:p>
        <text:p text:style-name="P18"><text:span text:style-name="T10">1.1.</text:span> O Processo Seletivo Simplificado de que trata o presente Edital tem por finalidade selecionar candidatos para contratação temporária, de natureza administrativa, para o exercício da função de <text:span text:style-name="T10">Guarda-Vidas Municipal Temporário</text:span>, mediante avaliação de aptidão física, investigação social, participação em curso de formação ministrado pelo Corpo de Bombeiros e avaliações teórica e práticas, observadas as disposições deste Edital e da legislação aplicável.</text:p>
        <text:p text:style-name="P18"><text:span text:style-name="T10">1.2.</text:span> A função, o número de vagas, a carga horária, a remuneração, os benefícios, a escolaridade e os pré-requisitos são os estabelecidos na tabela abaixo:</text:p>
        <table:table table:name="Tabela3" table:style-name="Tabela3">
          <table:table-column table:style-name="Tabela3.A"/>
          <table:table-column table:style-name="Tabela3.B"/>
          <table:table-column table:style-name="Tabela3.C"/>
          <table:table-column table:style-name="Tabela3.D"/>
          <table:table-column table:style-name="Tabela3.E"/>
          <table:table-column table:style-name="Tabela3.F"/>
          <table:table-column table:style-name="Tabela3.G"/>
          <table:table-row table:style-name="Tabela3.1">
            <table:table-cell table:style-name="Tabela3.A1" office:value-type="string">
              <text:p text:style-name="P36">FUNÇÃO</text:p>
            </table:table-cell>
            <table:table-cell table:style-name="Tabela3.A1" office:value-type="string">
              <text:p text:style-name="P36">VAGAS</text:p>
            </table:table-cell>
            <table:table-cell table:style-name="Tabela3.A1" office:value-type="string">
              <text:p text:style-name="P36">CARGA HORÁRIA</text:p>
            </table:table-cell>
            <table:table-cell table:style-name="Tabela3.A1" office:value-type="string">
              <text:p text:style-name="P36">SALÁRIO</text:p>
            </table:table-cell>
            <table:table-cell table:style-name="Tabela3.A1" office:value-type="string">
              <text:p text:style-name="P36">ESCOLARIDADE</text:p>
            </table:table-cell>
            <table:table-cell table:style-name="Tabela3.A1" office:value-type="string">
              <text:p text:style-name="P36">BENEFÍCIOS</text:p>
            </table:table-cell>
            <table:table-cell table:style-name="Tabela3.A1" office:value-type="string">
              <text:p text:style-name="P36">PRÉ-REQUISITO</text:p>
            </table:table-cell>
          </table:table-row>
          <table:table-row table:style-name="Tabela3.1">
            <table:table-cell table:style-name="Tabela3.A1" office:value-type="string">
              <text:p text:style-name="P7">Guarda-Vidas Municipal Temporário</text:p>
            </table:table-cell>
            <table:table-cell table:style-name="Tabela3.A1" office:value-type="string">
              <text:p text:style-name="P7">24</text:p>
            </table:table-cell>
            <table:table-cell table:style-name="Tabela3.A1" office:value-type="string">
              <text:p text:style-name="P7">40 horas semanais com turno de revezamento ou 12h x 36h, a critério da Administração do GBMAR</text:p>
            </table:table-cell>
            <table:table-cell table:style-name="Tabela3.A1" office:value-type="string">
              <text:p text:style-name="P8">R$ 2.169,89</text:p>
            </table:table-cell>
            <table:table-cell table:style-name="Tabela3.A1" office:value-type="string">
              <text:p text:style-name="P7">Ensino Fundamental Completo</text:p>
            </table:table-cell>
            <table:table-cell table:style-name="Tabela3.A1" office:value-type="string">
              <text:p text:style-name="P7">Vale-Transporte, Vale-Alimentação e Vale-Refeição</text:p>
            </table:table-cell>
            <table:table-cell table:style-name="Tabela3.A1" office:value-type="string">
              <text:p text:style-name="P7">Participação e aprovação no curso de formação ministrado pelo Corpo de Bombeiros, conforme as regras deste Edital</text:p>
            </table:table-cell>
          </table:table-row>
        </table:table>
        <text:p text:style-name="P18"/>
        <text:p text:style-name="P18"><text:span text:style-name="T10">1.3.</text:span> Para a realização do curso de formação serão chamados <text:span text:style-name="T10">36 (trinta e seis) candidatos</text:span>, conforme a classificação obtida na seletiva, sendo <text:span text:style-name="T10">24 (vinte e quatro)</text:span> destinados ao preenchimento das vagas ofertadas e <text:span text:style-name="T10">12 (doze)</text:span> destinados à composição de cadastro de reserva para eventual convocação decorrente de desistência ou desligamento durante o curso ou posteriormente, observada a ordem de classificação.</text:p>
        <text:p text:style-name="P18"><text:span text:style-name="T10">1.4.</text:span> A participação no curso de formação não assegura, por si só, direito à contratação, ficando esta condicionada à aprovação em todas as etapas previstas neste Edital, à classificação final dentro do número de vagas disponíveis e ao atendimento dos demais requisitos legais e editalícios.</text:p>
        <text:p text:style-name="P34">1.5. DAS CONDIÇÕES PARA INSCRIÇÃO</text:p>
        <text:p text:style-name="P18"><text:span text:style-name="T10">1.5.1.</text:span> Ser brasileiro ou gozar das prerrogativas previstas nos Decretos nº 70.391/1972 e nº 70.436/1972, quando aplicáveis.</text:p>
        <text:p text:style-name="P18"><text:span text:style-name="T10">1.5.2.</text:span> Ter <text:span text:style-name="T10">18 (dezoito) anos completos na data da contratação</text:span>, ressalvadas as hipóteses legalmente admitidas e expressamente previstas neste Edital.</text:p>
        <text:p text:style-name="P18"><text:span text:style-name="T10">1.5.3.</text:span> Quando aplicável a candidato menor de 18 (dezoito) anos nas etapas em que sua participação seja juridicamente admitida, apresentar autorização do responsável legal, acompanhada de cópia do RG e CPF do responsável, observadas as exigências específicas estabelecidas neste Edital e a legislação aplicável.</text:p>
        <text:p text:style-name="P18"><text:span text:style-name="T10">1.5.4.</text:span> Quando do sexo masculino, estar quite com as obrigações do Serviço Militar, quando exigível.</text:p>
        <text:p text:style-name="P18"><text:span text:style-name="T10">1.5.5.</text:span> Estar em dia com as obrigações eleitorais e no pleno exercício dos direitos políticos.</text:p>
        <text:p text:style-name="P18"><text:span text:style-name="T10">1.5.6.</text:span> Possuir formação escolar correspondente ao Ensino Fundamental Completo (9º ano).</text:p>
        <text:p text:style-name="P18"><text:span text:style-name="T10">1.5.7.</text:span> Não ter sido dispensado, por justa causa ou mediante penalidade equivalente devidamente comprovada, em anos anteriores, do curso ou do serviço de Guarda-Vidas Temporário, ou de outra contratação institucional de natureza equivalente, quando os fatos que fundamentaram a dispensa demonstrarem incompatibilidade objetiva com o exercício da função, observado o contraditório e a ampla defesa quando cabíveis.</text:p>
        <text:p text:style-name="P34">2. DAS INSCRIÇÕES</text:p>
        <text:p text:style-name="P18"><text:span text:style-name="T10">2.1.</text:span> As inscrições serão realizadas no período de <text:span text:style-name="T10">31 de agosto de 2026 a 22 de setembro de 2026</text:span>, sendo que, no dia 22 de setembro de 2026, poderão ser realizadas até <text:span text:style-name="T10">30 (trinta) minutos antes do início do teste físico da seletiva</text:span>, nos locais indicados nos subitens 2.2 e 2.3.</text:p>
        <text:p text:style-name="P18"><text:span text:style-name="T10">2.2.</text:span> As inscrições poderão ser realizadas na <text:span text:style-name="T10">Sede do 3º Subgrupamento de Bombeiros Marítimo</text:span>, localizada na Avenida José Herculano, nº 7495 – Travessão, Caraguatatuba/SP, CEP 11669-330, telefone (12) 3887-3151, das 9h às 18h.</text:p>
        <text:p text:style-name="P18"><text:span text:style-name="T10">2.3.</text:span> As inscrições poderão ser realizadas também no <text:span text:style-name="T10">Posto de Bombeiros Marítimo da Praia Martim de Sá</text:span>, localizado na Avenida Dr. Aldino Schiavi, nº 690 – Martim de Sá, Caraguatatuba/SP, CEP 11662-000, telefone (12) 3888-2960, das 9h às 18h.</text:p>
        <text:p text:style-name="P18"><text:span text:style-name="T10">2.4.</text:span> A inscrição também poderá ser realizada por meio do formulário eletrônico disponibilizado pela Administração, conforme orientações divulgadas nos meios oficiais.</text:p>
        <text:p text:style-name="P18"><text:span text:style-name="T10">2.5.</text:span> Não será aceita inscrição após o encerramento do prazo estabelecido no subitem 2.1.</text:p>
        <text:p text:style-name="P18"><text:span text:style-name="T10">2.6.</text:span> Verificado, a qualquer tempo, o recebimento de inscrição que não atenda aos requisitos fixados neste Edital, a inscrição poderá ser cancelada, sem prejuízo das demais medidas administrativas cabíveis.</text:p>
        <text:p text:style-name="P18"><text:span text:style-name="T10">2.7.</text:span> As informações prestadas na Ficha de Inscrição são de inteira responsabilidade do candidato, cabendo à Prefeitura Municipal de Caraguatatuba o direito de excluir do Processo Seletivo Simplificado aquele que preenchê-la com dados incorretos, incompletos ou rasurados, bem como aquele que prestar informações inverídicas, ainda que o fato seja constatado posteriormente.</text:p>
        <text:p text:style-name="P34"><text:soft-page-break/>3. DA SELETIVA PARA O CURSO DE FORMAÇÃO</text:p>
        <text:p text:style-name="P18"><text:span text:style-name="T10">3.1.</text:span> A seletiva para o curso de formação será realizada no <text:span text:style-name="T10">Centro Esportivo Municipal Ubaldo Gonçalves – CEMUG</text:span>, localizado na Avenida José Herculano, nº 50 – Jardim Britânia, Caraguatatuba/SP, no dia <text:span text:style-name="T10">22 de setembro de 2026</text:span>, com início às <text:span text:style-name="T10">9h</text:span>.</text:p>
        <text:p text:style-name="P19"><text:span text:style-name="T10">3.2.</text:span> O candidato deverá comparecer ao local designado com antecedência mínima de <text:span text:style-name="T10">30 (trinta) minutos</text:span>, munido do comprovante de inscrição e apresentar, no original, um dos seguintes documentos oficiais de identificação com fotografia:</text:p>
        <text:p text:style-name="P19">a) Cédula de Identidade – RG;</text:p>
        <text:p text:style-name="P19">b) Carteira de Órgão de Classe;</text:p>
        <text:p text:style-name="P19">c) Carteira de Trabalho e Previdência Social – CTPS;</text:p>
        <text:p text:style-name="P18">d) Carteira Nacional de Habilitação – CNH com fotografia.</text:p>
        <text:p text:style-name="P18"><text:span text:style-name="T10">3.3.</text:span> Para realização dos testes físicos, o candidato deverá apresentar <text:span text:style-name="T10">atestado médico de aptidão para a prática de atividades físicas</text:span>, nos termos e condições estabelecidos neste Edital.</text:p>
        <text:p text:style-name="P18"><text:span text:style-name="T10">3.4.</text:span> Os documentos apresentados deverão estar em perfeitas condições, de forma a permitir a identificação do candidato com clareza.</text:p>
        <text:p text:style-name="P18"><text:span text:style-name="T10">3.5.</text:span> Não serão aceitos protocolos, documentos vencidos, cópias dos documentos de identificação, ainda que autenticadas, ou quaisquer documentos diferentes dos estabelecidos neste Edital.</text:p>
        <text:p text:style-name="P19"><text:span text:style-name="T10">3.6.</text:span> Será automaticamente excluído do Processo Seletivo Simplificado o candidato que:</text:p>
        <text:p text:style-name="P19">a) apresentar-se após o horário estabelecido no subitem 3.1;</text:p>
        <text:p text:style-name="P19">b) não apresentar documento de identificação válido;</text:p>
        <text:p text:style-name="P19">c) não apresentar o atestado de saúde exigido;</text:p>
        <text:p text:style-name="P18">d) não comparecer à prova, independentemente do motivo alegado.</text:p>
        <text:p text:style-name="P34">4. DOS CRITÉRIOS E TESTES DA SELETIVA</text:p>
        <text:p text:style-name="P18"><text:span text:style-name="T10">4.1.</text:span> A seletiva para o curso de formação será realizada sob supervisão técnica do Corpo de Bombeiros e terá caráter eliminatório e classificatório, conforme os critérios estabelecidos neste Edital.</text:p>
        <text:p text:style-name="P18"><text:span text:style-name="T10">4.2.</text:span> Para participação na seletiva, o candidato deverá atender aos requisitos estabelecidos no item 1.5 deste Edital.</text:p>
        <text:p text:style-name="P18"><text:span text:style-name="T10">4.3.</text:span> O candidato deverá estar em dia com as obrigações militares, quando exigível.</text:p>
        <text:p text:style-name="P18"><text:span text:style-name="T10">4.4.</text:span> O candidato deverá estar em dia com as obrigações eleitorais e no pleno exercício dos direitos políticos.</text:p>
        <text:p text:style-name="P18"><text:span text:style-name="T10">4.5.</text:span> O candidato deverá ter concluído o Ensino Fundamental ou equivalente, comprovado por documento expedido por estabelecimento de ensino oficial, público ou particular, devidamente reconhecido nos termos da legislação vigente. O documento poderá ser apresentado no ato da inscrição ou até a data da seletiva.</text:p>
        <text:p text:style-name="P18"><text:span text:style-name="T10">4.6.</text:span> Para realização da seletiva, o candidato deverá estar em condições de saúde compatíveis com a prática de atividades físicas, especialmente corrida e natação, comprovadas mediante atestado médico de aptidão física.</text:p>
        <text:p text:style-name="P18"><text:span text:style-name="T10">4.7.</text:span> A aptidão física específica será comprovada por testes realizados sob supervisão técnica do Corpo de Bombeiros, sendo:</text:p>
        <text:p text:style-name="P18"><text:span text:style-name="T10">4.7.1. Corrida:</text:span> prova de caráter eliminatório, consistente em correr e/ou caminhar percurso de <text:span text:style-name="T10">1.000 (mil) metros na areia da praia ou local similar</text:span>, no tempo máximo de <text:span text:style-name="T10">6 (seis) minutos</text:span>, sem atribuição de pontuação.</text:p>
        <text:p text:style-name="P18"><text:span text:style-name="T10">4.7.2. Natação:</text:span> prova de caráter eliminatório e classificatório, consistente em nadar percurso de <text:span text:style-name="T10">200 (duzentos) metros em piscina</text:span>, utilizando qualquer estilo, sem meios auxiliares, no tempo máximo de <text:span text:style-name="T10">6 (seis) minutos</text:span>.</text:p>
        <text:p text:style-name="P18"><text:span text:style-name="T10">4.7.3.</text:span> A prova de natação terá caráter classificatório quando realizada no tempo máximo de 6 (seis) minutos e será considerada eliminatória quando o candidato ultrapassar o tempo estabelecido.</text:p>
        <text:p text:style-name="P18"><text:span text:style-name="T10">4.8.</text:span> A classificação na seletiva será definida conforme o desempenho obtido no teste de natação, observados os critérios estabelecidos neste Edital e a capacidade de convocação de 36 (trinta e seis) candidatos para o curso de formação.</text:p>
        <text:p text:style-name="P18"><text:span text:style-name="T10">4.9.</text:span> A existência de registros criminais, investigações ou processos será analisada, quando cabível, no âmbito da investigação social prevista no item 6 deste Edital, não implicando eliminação automática sem observância dos critérios e garantias ali estabelecidos.</text:p>
        <text:p text:style-name="P34">5. DOS CRITÉRIOS DE DESEMPATE DA SELETIVA E DA CONVOCAÇÃO PARA O CURSO</text:p>
        <text:p text:style-name="P19"><text:span text:style-name="T10">5.1.</text:span> Em caso de empate na classificação da seletiva, serão adotados, sucessivamente, os seguintes critérios:</text:p>
        <text:p text:style-name="P19"><text:span text:style-name="T10">5.1.1.</text:span> Melhor tempo obtido na prova de natação;</text:p>
        <text:p text:style-name="P19"><text:span text:style-name="T10">5.1.2.</text:span> Maior idade;</text:p>
        <text:p text:style-name="P19"><text:span text:style-name="T10">5.1.3.</text:span> Maior número de filhos menores de 18 (dezoito) anos, considerando-se como data de referência a data de encerramento das inscrições;</text:p>
        <text:p text:style-name="P18"><text:span text:style-name="T10">5.1.4.</text:span> Na hipótese de persistência do empate envolvendo candidato com idade igual ou superior a 60 (sessenta) anos, será observado o critério de preferência estabelecido no Estatuto da Pessoa Idosa.</text:p>
        <text:p text:style-name="P18"><text:span text:style-name="T10">5.2.</text:span> Serão convocados para o curso de formação os <text:span text:style-name="T10">36 (trinta e seis) candidatos</text:span> classificados na seletiva, respeitada a ordem de classificação.</text:p>
        <text:p text:style-name="P18"><text:span text:style-name="T10">5.3.</text:span> Os candidatos classificados além da 36ª posição serão considerados não convocados para o curso, sem prejuízo das regras de cadastro de reserva eventualmente previstas neste Edital.</text:p>
        <text:p text:style-name="P34">6. DA INVESTIGAÇÃO SOCIAL</text:p>
        <text:p text:style-name="P18"><text:span text:style-name="T10">6.1.</text:span> A investigação social constitui etapa destinada à verificação de conduta compatível com o exercício da função pública de Guarda-Vidas Municipal Temporário e será realizada de acordo com a legislação aplicável.</text:p>
        <text:p text:style-name="P18"><text:span text:style-name="T10">6.2.</text:span> O candidato deverá demonstrar conduta compatível com o exercício da função pública, pautando-se pela idoneidade moral, honestidade, civismo, disciplina, responsabilidade e respeito à dignidade humana.</text:p>
        <text:p text:style-name="P18"><text:span text:style-name="T10">6.3.</text:span> A apuração abrangerá a vida pregressa e atual do candidato, mediante investigação social conduzida pelo órgão técnico competente, podendo ocorrer durante as etapas do processo seletivo, o curso de formação e, quando legalmente cabível, durante a prestação do serviço.</text:p>
        <text:p text:style-name="P18"><text:span text:style-name="T10">6.4.</text:span> A investigação social terá caráter eliminatório e será pautada pelos princípios da legalidade, impessoalidade, moralidade, razoabilidade, proporcionalidade, presunção de inocência e não discriminação, assegurados ao candidato o contraditório, a ampla defesa e a motivação das decisões administrativas.</text:p>
        <text:p text:style-name="P18"><text:span text:style-name="T10">6.5.</text:span> A investigação social ocorrerá de forma concomitante às demais etapas do processo seletivo e ao curso, iniciando-se <text:soft-page-break/>com o preenchimento e entrega do Formulário de Investigação Social, mediante prévia ciência do candidato e observância da legislação aplicável à proteção de dados pessoais.</text:p>
        <text:p text:style-name="P18"><text:span text:style-name="T10">6.6.</text:span> A investigação social será realizada mediante critérios objetivos, não podendo resultar em eliminação fundada exclusivamente em juízos subjetivos, convicções pessoais, características pessoais, condição social, origem, religião, opinião política ou qualquer outro fator que não possua relação direta e comprovada com as atribuições da função.</text:p>
        <text:p text:style-name="P18"><text:span text:style-name="T10">6.7.</text:span> A mera existência de inquérito policial, termo circunstanciado, ato infracional ou ação penal em andamento, sem condenação criminal transitada em julgado, não implicará eliminação automática do candidato, em observância ao princípio da presunção de inocência e à jurisprudência aplicável.</text:p>
        <text:p text:style-name="P18"><text:span text:style-name="T10">6.8.</text:span> Excepcionalmente, a eliminação fundamentada em fatos objeto de apuração policial ou judicial somente poderá ocorrer mediante análise individualizada e fundamentada, quando presentes elementos concretos que demonstrem incompatibilidade da conduta com o exercício da função, observada a legislação aplicável.</text:p>
        <text:p text:style-name="P19"><text:span text:style-name="T10">6.9.</text:span> Poderão ensejar a exclusão do candidato, após regular procedimento que assegure o contraditório e a ampla defesa, fatos comprovados e diretamente relacionados à incompatibilidade com o exercício da função, especialmente:</text:p>
        <text:p text:style-name="P19">a) condenação penal transitada em julgado, quando o fato for incompatível com o exercício da função pública, observada a legislação aplicável e a proporcionalidade da medida;</text:p>
        <text:p text:style-name="P19">b) prática comprovada e reiterada de condutas de elevada gravidade que demonstrem incompatibilidade objetiva com as atribuições da função;</text:p>
        <text:p text:style-name="P19">c) reiteração comprovada de infrações de trânsito de natureza gravíssima, quando, consideradas suas circunstâncias e habitualidade, demonstrem incompatibilidade objetiva com as atribuições da função ou exposição habitual de terceiros a risco grave;</text:p>
        <text:p text:style-name="P19">d) apresentação de certificados ou documentos escolares falsos, inidôneos ou não reconhecidos pelos órgãos competentes;</text:p>
        <text:p text:style-name="P19">e) prestação de declarações falsas, inexatidão deliberada dos dados informados ou omissão dolosa de informações relevantes no Formulário de Investigação Social; e</text:p>
        <text:p text:style-name="P18">f) demissão por justa causa ou penalidade demissória decorrente de processo administrativo disciplinar, quando os fatos que fundamentaram a penalidade demonstrarem, de forma objetiva e comprovada, incompatibilidade com o exercício da função, ressalvadas as hipóteses de anulação ou revisão da penalidade.</text:p>
        <text:p text:style-name="P18"><text:span text:style-name="T10">6.10.</text:span> A análise dos fatos e informações obtidos na investigação social será individualizada, vedada a eliminação automática do candidato com fundamento exclusivamente na existência de registro, ocorrência, investigação, processo ou fato que, isoladamente, não demonstre incompatibilidade com o exercício da função.</text:p>
        <text:p text:style-name="P18"><text:span text:style-name="T10">6.11.</text:span> O parecer final contendo a indicação da aptidão ou inaptidão do candidato, emitido pelo órgão técnico competente, será considerado para fins de prosseguimento no processo seletivo e eventual contratação.</text:p>
        <text:p text:style-name="P18"><text:span text:style-name="T10">6.12.</text:span> Eventual decisão de inaptidão ou eliminação deverá indicar, de forma clara e objetiva, os fatos considerados, os elementos que os comprovem, a relação direta com as atribuições da função e os fundamentos da decisão, assegurado ao candidato o direito ao contraditório e à ampla defesa, na forma deste Edital e da legislação aplicável.</text:p>
        <text:p text:style-name="P34">7. DO CURSO DE FORMAÇÃO MINISTRADO PELO CORPO DE BOMBEIROS</text:p>
        <text:p text:style-name="P18"><text:span text:style-name="T10">7.1.</text:span> O curso de formação será realizado no período de <text:span text:style-name="T10">28 de setembro de 2026 a 16 de outubro de 2026</text:span>, de segunda a sexta-feira, das 8h às 14h, durante 3 (três) semanas, totalizando 15 (quinze) dias de atividades e carga horária de 90 (noventa) horas.</text:p>
        <text:p text:style-name="P18"><text:span text:style-name="T10">7.2.</text:span> Além das atividades realizadas durante a semana, serão realizados 2 (dois) dias de estágio supervisionado aos finais de semana, das 10h às 16h, correspondentes a 12 (doze) horas, totalizando <text:span text:style-name="T10">102 (cento e duas) horas de formação</text:span>.</text:p>
        <text:p text:style-name="P18"><text:span text:style-name="T10">7.3.</text:span> O curso será ministrado pelo Corpo de Bombeiros, conforme conteúdo programático constante do <text:span text:style-name="T10">Anexo II</text:span> deste Edital.</text:p>
        <text:p text:style-name="P18"><text:span text:style-name="T10">7.4.</text:span> Durante o curso poderão ser realizadas avaliações, verificações de aprendizagem e atividades práticas, conforme planejamento e orientação da coordenação do curso.</text:p>
        <text:p text:style-name="P18"><text:span text:style-name="T10">7.5.</text:span> A avaliação final do curso observará as provas teórica e práticas previstas no Anexo III deste Edital, bem como os demais critérios de frequência, aproveitamento e disciplina.</text:p>
        <text:p text:style-name="P18"><text:span text:style-name="T10">7.6.</text:span> A nota final obtida pelo candidato será encaminhada ao Departamento de Recursos Humanos da Prefeitura Municipal de Caraguatatuba para os procedimentos administrativos relativos à classificação e eventual contratação.</text:p>
        <text:p text:style-name="P34">7.7. DO DESLIGAMENTO DURANTE O CURSO OU APÓS A CONTRATAÇÃO</text:p>
        <text:p text:style-name="P18"><text:span text:style-name="T10">7.7.1.</text:span> O candidato poderá ser desligado do curso ou, após a contratação, ter o contrato rescindido nas hipóteses previstas na legislação aplicável e neste Edital, assegurados, quando cabíveis, o contraditório e a ampla defesa.</text:p>
        <text:p text:style-name="P19"><text:span text:style-name="T10">7.7.2.</text:span> Constituem hipóteses de desligamento, observado o procedimento aplicável:</text:p>
        <text:p text:style-name="P19">a) requerimento do próprio candidato ou contratado;</text:p>
        <text:p text:style-name="P19">b) não conclusão do estágio de treinamento com desempenho satisfatório;</text:p>
        <text:p text:style-name="P19">c) obtenção de nota final inferior ao mínimo estabelecido neste Edital;</text:p>
        <text:p text:style-name="P19">d) conduta incompatível com os serviços prestados, devidamente apurada;</text:p>
        <text:p text:style-name="P19">e) descumprimento de obrigação legal ou contratual;</text:p>
        <text:p text:style-name="P19">f) falecimento;</text:p>
        <text:p text:style-name="P19">g) falta de aptidão técnica ou operacional para o desempenho das atividades, quando devidamente constatada pela comissão ou autoridade competente;</text:p>
        <text:p text:style-name="P19">h) prática de indisciplina ou descumprimento das normas estabelecidas para o curso e para o serviço;</text:p>
        <text:p text:style-name="P19">i) descumprimento das normas previstas nos regulamentos aplicáveis ao serviço;</text:p>
        <text:p text:style-name="P19">j) falta injustificada ou descumprimento reiterado da jornada e das atividades obrigatórias;</text:p>
        <text:p text:style-name="P19">k) fato superveniente que torne impossível a prestação do serviço;</text:p>
        <text:p text:style-name="P18">l) demais hipóteses previstas na legislação aplicável ao contrato temporário.</text:p>
        <text:p text:style-name="P18"><text:span text:style-name="T10">7.7.3.</text:span> As hipóteses de desligamento deverão ser aplicadas de forma fundamentada, observados os princípios da razoabilidade e proporcionalidade e, quando cabível, o contraditório e a ampla defesa.</text:p>
        <text:p text:style-name="P18"><text:span text:style-name="T10">7.8.</text:span> Para a realização do curso serão chamados <text:span text:style-name="T10">36 (trinta e seis) candidatos</text:span>, de acordo com a classificação obtida na seletiva, a fim de suprir eventuais desistências ou desligamentos durante o curso.</text:p>
        <text:p text:style-name="P18"><text:span text:style-name="T10">7.9.</text:span> A conclusão do curso não ensejará automaticamente a contratação do candidato, devendo ser observada a classificação final, o número de vagas disponíveis e o atendimento aos demais requisitos previstos neste Edital.</text:p>
        <text:p text:style-name="P34"><text:soft-page-break/>8. DA AVALIAÇÃO DO CURSO DE FORMAÇÃO</text:p>
        <text:p text:style-name="P19"><text:span text:style-name="T10">8.1.</text:span> Ao final do curso de formação, os candidatos serão submetidos a <text:span text:style-name="T10">3 (três) avaliações</text:span>, sendo:</text:p>
        <text:p text:style-name="P19">a) 1 (uma) prova teórica, com peso 1;</text:p>
        <text:p text:style-name="P19">b) 1 (uma) prova prática de Prevenção e Salvamento Aquático, com peso 2;</text:p>
        <text:p text:style-name="P18">c) 1 (uma) prova prática de Ressuscitação Cardiopulmonar – RCP, com peso 2.</text:p>
        <text:p text:style-name="P18"><text:span text:style-name="T10">8.2.</text:span> As provas terão caráter classificatório e eliminatório, observados os critérios e conteúdos constantes do Anexo III.</text:p>
        <text:p text:style-name="P18"><text:span text:style-name="T10">8.3.</text:span> Cada prova será avaliada em escala de 0 (zero) a 10 (dez) pontos. </text:p>
        <text:p text:style-name="P18"><text:span text:style-name="T10">8.4.</text:span> A nota das avaliações será calculada pela seguinte fórmula:</text:p>
        <text:p text:style-name="P34">Média das Avaliações = [(Nota da Prova Teórica × 1) + (Nota da Prova Prática de Prevenção e Salvamento Aquático × 2) + (Nota da Prova Prática de RCP × 2)] ÷ 5.</text:p>
        <text:p text:style-name="P18"><text:span text:style-name="T10">8.5.</text:span> Poderão ser realizadas verificações de aprendizagem durante o curso, a critério da coordenação, desde que previamente comunicadas aos candidatos e observados os critérios estabelecidos no planejamento do curso.</text:p>
        <text:p text:style-name="P18"><text:span text:style-name="T10">8.6.</text:span> Os descontos decorrentes de infrações disciplinares somente poderão ser aplicados quando formalmente registrados, comunicados ao candidato e assegurado o direito de manifestação, observadas as regras do Anexo II.</text:p>
        <text:p text:style-name="P18"><text:span text:style-name="T10">8.7.</text:span> A nota final do curso será obtida após a aplicação da fórmula prevista no subitem 8.4 e, quando cabível, dos descontos disciplinares regularmente apurados.</text:p>
        <text:p text:style-name="P19"><text:span text:style-name="T10">8.8.</text:span> Será considerado aprovado no curso o candidato que:</text:p>
        <text:p text:style-name="P19">a) obtiver nota final igual ou superior a <text:span text:style-name="T10">5,0 (cinco)</text:span>; </text:p>
        <text:p text:style-name="P19">b) apresentar frequência mínima de <text:span text:style-name="T10">75% (setenta e cinco por cento)</text:span> da carga horária do curso;</text:p>
        <text:p text:style-name="P19">c) cumprir integralmente os estágios supervisionados obrigatórios;</text:p>
        <text:p text:style-name="P18">d) atender aos demais requisitos estabelecidos neste Edital.</text:p>
        <text:p text:style-name="P34">9. DA CLASSIFICAÇÃO FINAL</text:p>
        <text:p text:style-name="P18"><text:span text:style-name="T10">9.1.</text:span> As avaliações finais do curso serão realizadas no dia <text:span text:style-name="T10">16 de outubro de 2026</text:span>.</text:p>
        <text:p text:style-name="P18"><text:span text:style-name="T10">9.2.</text:span> Os candidatos aprovados no curso serão classificados em ordem decrescente da nota final obtida na forma do item 8 deste Edital.</text:p>
        <text:p text:style-name="P19"><text:span text:style-name="T10">9.3.</text:span> Em caso de empate na nota final, terá preferência, sucessivamente, o candidato que:</text:p>
        <text:p text:style-name="P19">a) obtiver maior nota na prova prática de Prevenção e Salvamento Aquático;</text:p>
        <text:p text:style-name="P19">b) tiver maior idade;</text:p>
        <text:p text:style-name="P18">c) possuir maior número de filhos.</text:p>
        <text:p text:style-name="P18"><text:span text:style-name="T10">9.4.</text:span> Persistindo o empate, serão aplicados os demais critérios legais eventualmente cabíveis.</text:p>
        <text:p text:style-name="P18"><text:span text:style-name="T10">9.5.</text:span> A relação dos candidatos aprovados e classificados será publicada no Diário Oficial do Município de Caraguatatuba, no site oficial da Prefeitura e nos meios oficiais indicados pela Administração, no dia <text:span text:style-name="T10">20 de outubro de 2026</text:span>, observadas as regras de proteção de dados pessoais.</text:p>
        <text:p text:style-name="P18"><text:span text:style-name="T10">9.6.</text:span> A classificação final não gera, por si só, direito adquirido à contratação, ficando esta condicionada ao número de vagas, à necessidade e conveniência da Administração e ao atendimento dos requisitos legais e editalícios.</text:p>
        <text:p text:style-name="P34">10. DA CONVOCAÇÃO PARA CONTRATAÇÃO</text:p>
        <text:p text:style-name="P18"><text:span text:style-name="T10">10.1.</text:span> A convocação dos candidatos aprovados ocorrerá após a homologação do Processo Seletivo Simplificado, obedecendo rigorosamente à ordem de classificação e ao número de vagas disponíveis.</text:p>
        <text:p text:style-name="P18"><text:span text:style-name="T10">10.2.</text:span> A convocação será realizada por publicação no Diário Oficial do Município de Caraguatatuba, sem prejuízo de outros meios oficiais que possam ser utilizados pela Administração.</text:p>
        <text:p text:style-name="P18"><text:span text:style-name="T10">10.3.</text:span> O candidato convocado deverá apresentar-se à Divisão de Gestão de Recursos Humanos da Prefeitura Municipal de Caraguatatuba, dentro do prazo estabelecido no ato de convocação, munido dos documentos necessários à contratação.</text:p>
        <text:p text:style-name="P34">10.4. DOCUMENTOS PARA CONTRATAÇÃO</text:p>
        <text:p text:style-name="P18"><text:span text:style-name="T10">10.4.1.</text:span> Cópia do comprovante de regularização do CPF emitido no site: </text:p>
        <text:p text:style-name="P18"><text:span text:style-name="T14">https://servicos.receita.fazenda.gov.br/servicos/cpf/consultasituacao/consultapublica.asp</text:span> </text:p>
        <text:p text:style-name="P18"><text:span text:style-name="T10">10.4.2.</text:span> Original e cópia da Carteira de Identidade – RG.</text:p>
        <text:p text:style-name="P18"><text:span text:style-name="T10">10.4.3.</text:span> Fotos 3x4, iguais e recentes.</text:p>
        <text:p text:style-name="P18"><text:span text:style-name="T10">10.4.4.</text:span> Cópia do comprovante de residência.</text:p>
        <text:p text:style-name="P18"><text:span text:style-name="T10">10.4.5.</text:span> Cópia do Título de Eleitor, quando exigida.</text:p>
        <text:p text:style-name="P18"><text:span text:style-name="T10">10.4.6.</text:span> Certidão de quitação da Justiça Eleitoral emitida pelo Cartório eleitoral ou pelo site: </text:p>
        <text:p text:style-name="P18"><text:span text:style-name="T14">http://www.tse.jus.br/eleitor/certidoes/certidao-de-quitacao-eleitoral</text:span>.</text:p>
        <text:p text:style-name="P18"><text:span text:style-name="T10">10.4.7.</text:span> Cópia do Certificado de Reservista, quando exigível.</text:p>
        <text:p text:style-name="P18"><text:span text:style-name="T10">10.4.8.</text:span> Documento com o nº do PIS/PASEP emitido recentemente pela Caixa Econômica Federal (no caso de 1º emprego, o cadastramento será realizado pela Prefeitura).</text:p>
        <text:p text:style-name="P18"><text:span text:style-name="T10">10.4.9.</text:span> Cópia da Carteira de Trabalho da Previdência Social; número e série (onde tem a foto) e os dados pessoais (verso / emissão) ou Cópia da Carteira de Trabalho Digital com foto; (trazer à cópia com o Original).</text:p>
        <text:p text:style-name="P18"><text:span text:style-name="T10">10.4.10.</text:span> Cópia da Certidão de Nascimento; ou Cópia da Certidão de Casamento (com cópia do CPF do cônjuge) ou Casamento com a averbação da separação), (trazer à cópia com o Original)</text:p>
        <text:p text:style-name="P18"><text:span text:style-name="T10">10.4.11.</text:span> Cópia da Certidão de Nascimento dos filhos menores de 14 (quatorze) anos, acompanhada da documentação necessária para fins de salário-família, quando cabível.</text:p>
        <text:p text:style-name="P18"><text:span text:style-name="T10">10.4.12.</text:span> Cópia da documentação dos dependentes para fins de Imposto de Renda, quando cabível.</text:p>
        <text:p text:style-name="P18"><text:span text:style-name="T10">10.4.13.</text:span> <text:span text:style-name="T10">ATESTADO DE ANTECEDENTES CRIMINAIS</text:span> - expedida pela Secretaria de Segurança Pública da área de seu domicílio pela internet ou Poupatempo (original). <text:span text:style-name="T14">https://www2.ssp.sp.gov.br/aacweb/carrega-formulario</text:span></text:p>
        <text:p text:style-name="P18"><text:span text:style-name="T10">10.4.14.</text:span> <text:span text:style-name="T10">CERTIDÃO NEGATIVA DE CONDENAÇÕES CÍVEIS POR ATO DE IMPROBIDADE ADMINISTRATIVA</text:span> - emitida pelo site do Conselho Nacional de Justiça no link: <text:span text:style-name="T14">https://www.cnj.jus.br/improbidade_adm/consultar_requerido.php?validar=form</text:span></text:p>
        <text:p text:style-name="P19"><text:soft-page-break/><text:span text:style-name="T10">10.4.15.</text:span> <text:span text:style-name="T10">CERTIDÃO DE DISTRIBUIÇÃO DE PROCESSO CRIMINAL</text:span> </text:p>
        <text:p text:style-name="P19">• Âmbito Federal - emitida pelo site da Justiça Federal (1º grau) no link: <text:span text:style-name="T14">http://web.trf3.jus.br/certidao/Certidao/Solicitar</text:span></text:p>
        <text:p text:style-name="P18">• Âmbito Estadual - emitida pelo site do TJ-SP, selecionar o modelo “Certidão de Execução Criminal – SAJ PG5” no link: <text:span text:style-name="T14">https://esaj.tjsp.jus.br/sco/abrirCadastro.do</text:span> </text:p>
        <text:p text:style-name="P18"><text:span text:style-name="T10">10.4.16.</text:span> Documentos comprobatórios da escolaridade exigida para a função.</text:p>
        <text:p text:style-name="P18"><text:span text:style-name="T10">10.4.17.</text:span> Caso tenha concluído curso com nível de escolaridade superior ao exigido para a função, poderá apresentar comprovante de conclusão.</text:p>
        <text:p text:style-name="P18"><text:span text:style-name="T10">10.4.18.</text:span> Conta Corrente ou Salário somente do Banco Santander caso possua. A Divisão de Gestão de Recursos Humanos dará as orientações necessárias para abertura de conta salário para os candidatos convocados que não possuírem; apresentar cópia de um comprovante contendo o nome completo do candidato, número da agência e o número da conta corrente.</text:p>
        <text:p text:style-name="P18"><text:span text:style-name="T10">10.4.19.</text:span> É facultado à Prefeitura Municipal de Caraguatatuba exigir dos candidatos classificados, além dos documentos elencados no Item 10. deste Edital, outros documentos comprobatórios para o exercício da função de GUARDA VIDAS MUNICIPAL TEMPORÁRIO.</text:p>
        <text:p text:style-name="P34">11. DA CONTRATAÇÃO E DO PERÍODO DE CONTRATAÇÃO</text:p>
        <text:p text:style-name="P18"><text:span text:style-name="T10">11.1.</text:span> A convocação para contratação obedecerá à ordem de classificação final, não gerando a classificação, por si só, direito à contratação, que dependerá da necessidade, conveniência e disponibilidade da Administração Pública, observado o número de vagas previsto neste Edital.</text:p>
        <text:p text:style-name="P18"><text:span text:style-name="T10">11.2.</text:span> Para efeito de contratação, a habilitação do candidato fica condicionada à aprovação em todas as etapas do Processo Seletivo Simplificado e à comprovação de aptidão física e mental mediante Atestado de Saúde Ocupacional – ASO.</text:p>
        <text:p text:style-name="P18"><text:span text:style-name="T10">11.3.</text:span> Os candidatos serão contratados nos termos da <text:span text:style-name="T10">Lei Municipal nº 1.833, de 10 de junho de 2010, e suas alterações</text:span>, especialmente a legislação vigente na data da contratação.</text:p>
        <text:p text:style-name="P18"><text:span text:style-name="T10">11.4.</text:span> A contratação terá duração de <text:span text:style-name="T10">154 (cento e cinquenta e quatro) dias</text:span>, com início em <text:span text:style-name="T10">29 de outubro de 2026</text:span> e término previsto para <text:span text:style-name="T10">31 de março de 2027</text:span>, observado o disposto na legislação aplicável.</text:p>
        <text:p text:style-name="P18"><text:span text:style-name="T10">11.5.</text:span> A contratação somente será formalizada após o cumprimento de todas as exigências legais, administrativas e editalícias.</text:p>
        <text:p text:style-name="P18"><text:span text:style-name="T10">11.6.</text:span> A previsão do primeiro pagamento observará o calendário de fechamento da folha de pagamento e os procedimentos administrativos da Prefeitura Municipal de Caraguatatuba.</text:p>
        <text:p text:style-name="P34">12. DA REMUNERAÇÃO E DOS BENEFÍCIOS</text:p>
        <text:p text:style-name="P19"><text:span text:style-name="T10">12.1.</text:span> Pela prestação dos serviços, o Guarda-Vidas Municipal Temporário fará jus à remuneração e aos benefícios previstos na legislação municipal vigente, observados os seguintes parâmetros:</text:p>
        <text:p text:style-name="P19"><text:span text:style-name="T10">I – Salário:</text:span> R$ 2.169,89 (dois mil, cento e sessenta e nove reais e oitenta e nove centavos);</text:p>
        <text:p text:style-name="P19"><text:span text:style-name="T10">II – Vale-Alimentação:</text:span> correspondente a 1/3 (um terço) do salário mínimo vigente no país, nos termos da legislação municipal aplicável;</text:p>
        <text:p text:style-name="P19"><text:span text:style-name="T10">III – Vale-Transporte:</text:span> nos termos da legislação municipal aplicável;</text:p>
        <text:p text:style-name="P19"><text:span text:style-name="T10">IV – Vale-Refeição:</text:span> no valor de R$ 30,00 (trinta reais) por dia efetivamente trabalhado, nos termos da legislação municipal vigente e suas alterações;</text:p>
        <text:p text:style-name="P18"><text:span text:style-name="T10">V – 13º (décimo terceiro) salário:</text:span> proporcional ao período trabalhado, na forma da legislação aplicável.</text:p>
        <text:p text:style-name="P18"><text:span text:style-name="T10">12.2.</text:span> A concessão dos benefícios observará a legislação municipal vigente na data da contratação, bem como os critérios e condições estabelecidos pela Administração.</text:p>
        <text:p text:style-name="P34">13. DOS RECURSOS</text:p>
        <text:p text:style-name="P18"><text:span text:style-name="T10">13.1.</text:span> Será assegurado ao candidato o direito de interpor recurso contra atos, resultados ou decisões do Processo Seletivo Simplificado, nos casos previstos neste Edital.</text:p>
        <text:p text:style-name="P18"><text:span text:style-name="T10">13.2.</text:span> O recurso deverá ser interposto no prazo de <text:span text:style-name="T10">2 (dois) dias úteis</text:span>, contado da ciência ou publicação do resultado, ato ou decisão que lhe seja desfavorável.</text:p>
        <text:p text:style-name="P18"><text:span text:style-name="T10">13.3.</text:span> O recurso deverá ser apresentado por escrito, de forma fundamentada, indicando o ato questionado, os motivos do pedido de revisão e, quando cabível, os documentos que sustentem a alegação.</text:p>
        <text:p text:style-name="P18"><text:span text:style-name="T10">13.4.</text:span> A Comissão responsável pelo Processo Seletivo Simplificado deverá analisar o recurso e manifestar-se no prazo de até <text:span text:style-name="T10">5 (cinco) dias úteis</text:span>, mediante decisão fundamentada, dando ciência ao interessado na forma prevista neste Edital.</text:p>
        <text:p text:style-name="P18"><text:span text:style-name="T10">13.5.</text:span> A interposição de recurso não suspende automaticamente as demais etapas e prazos do Processo Seletivo Simplificado, salvo decisão administrativa em sentido contrário.</text:p>
        <text:p text:style-name="P18"><text:span text:style-name="T10">13.6.</text:span> Os recursos deverão ser protocolados por escrito, em 2 (duas) vias, na Sede do 3º Subgrupamento de Bombeiros Marítimo, localizada na Avenida José Herculano, nº 7495 – Travessão, Caraguatatuba/SP, no horário das 9h às 18h, contendo nome do candidato, número da inscrição, denominação da função, endereço e telefone para contato.</text:p>
        <text:p text:style-name="P34">14. DAS NORMAS GERAIS DE DISCIPLINA E DO CÓDIGO DE CONDUTA</text:p>
        <text:p text:style-name="P18"><text:span text:style-name="T10">14.1.</text:span> Os candidatos participantes do curso e os Guarda-Vidas Municipais Temporários contratados deverão observar as normas de disciplina, conduta, segurança e funcionamento do serviço estabelecidas pela Administração e pelo Corpo de Bombeiros, dentro das respectivas competências.</text:p>
        <text:p text:style-name="P18"><text:span text:style-name="T10">14.2.</text:span> As normas específicas de disciplina e conduta constam do <text:span text:style-name="T10">Anexo I</text:span> deste Edital.</text:p>
        <text:p text:style-name="P18"><text:span text:style-name="T10">14.3.</text:span> A aplicação de eventual medida disciplinar ou contratual observará a competência da autoridade responsável, a legislação aplicável e, quando cabível, o contraditório e a ampla defesa.</text:p>
        <text:p text:style-name="P34">15. DO TRATAMENTO E DA PROTEÇÃO DE DADOS PESSOAIS – LGPD</text:p>
        <text:p text:style-name="P18"><text:span text:style-name="T10">15.1.</text:span> Os dados pessoais fornecidos pelos candidatos no ato da inscrição e durante as demais etapas deste Processo Seletivo Simplificado serão tratados pela Administração Pública em conformidade com a Lei Federal nº 13.709, de 14 de agosto de 2018 – Lei Geral de Proteção de Dados Pessoais (LGPD).</text:p>
        <text:p text:style-name="P19"><text:span text:style-name="T10">15.2.</text:span> O tratamento dos dados pessoais terá, entre outras, as seguintes finalidades:</text:p>
        <text:p text:style-name="P19">a) identificação e validação da inscrição do candidato;</text:p>
        <text:p text:style-name="P19">b) operacionalização, aplicação e correção das provas e demais etapas de avaliação;</text:p>
        <text:p text:style-name="P19">c) análise do preenchimento dos requisitos legais para <text:soft-page-break/>eventual convocação e contratação;</text:p>
        <text:p text:style-name="P19">d) atendimento de obrigações legais e regulatórias;</text:p>
        <text:p text:style-name="P18">e) prestação de contas e fiscalização pelos órgãos de controle.</text:p>
        <text:p text:style-name="P18"><text:span text:style-name="T10">15.3.</text:span> O tratamento dos dados pessoais será realizado com fundamento nas hipóteses legais aplicáveis ao Poder Público, especialmente aquelas relacionadas ao cumprimento de obrigação legal ou regulatória e à execução de políticas públicas, observados os artigos 7º, 11 e 23 e seguintes da LGPD, conforme a natureza dos dados tratados.</text:p>
        <text:p text:style-name="P34">15.4. DO COMPARTILHAMENTO DE DADOS</text:p>
        <text:p text:style-name="P18"><text:span text:style-name="T10">15.4.1.</text:span> Os dados pessoais poderão ser compartilhados com a comissão responsável pelo certame, instituições ou órgãos envolvidos na execução das etapas do processo seletivo e, quando necessário, com instituições contratadas ou conveniadas para a realização de atividades relacionadas ao certame, observada a legislação aplicável.</text:p>
        <text:p text:style-name="P18"><text:span text:style-name="T10">15.4.2.</text:span> Poderá haver compartilhamento com órgãos públicos estaduais ou federais e com órgãos de controle interno e externo, inclusive Tribunal de Contas e Ministério Público, quando necessário ao cumprimento de obrigações legais, fiscalização e controle da Administração Pública.</text:p>
        <text:p text:style-name="P34">15.5. DA PUBLICAÇÃO DE RESULTADOS E TRANSPARÊNCIA</text:p>
        <text:p text:style-name="P18"><text:span text:style-name="T10">15.5.1.</text:span> As publicações oficiais relativas ao Processo Seletivo Simplificado, incluindo resultados, classificações, recursos e convocações, serão realizadas nos meios oficiais de comunicação da Administração.</text:p>
        <text:p text:style-name="P18"><text:span text:style-name="T10">15.5.2.</text:span> As publicações abertas ao público conterão somente as informações necessárias à identificação do candidato e à transparência do certame.</text:p>
        <text:p text:style-name="P18"><text:span text:style-name="T10">15.5.3.</text:span> Dados pessoais excessivos ou desnecessários, tais como CPF completo, endereço residencial, telefone, e-mail e informações de saúde, não serão publicados ostensivamente em listas gerais, ressalvadas as hipóteses legalmente autorizadas.</text:p>
        <text:p text:style-name="P34">15.6. DA SEGURANÇA E RETENÇÃO DOS DADOS</text:p>
        <text:p text:style-name="P18"><text:span text:style-name="T10">15.6.1.</text:span> Serão adotadas medidas técnicas e administrativas aptas a proteger os dados pessoais contra acessos não autorizados e situações acidentais ou ilícitas de destruição, perda, alteração, comunicação ou difusão.</text:p>
        <text:p text:style-name="P18"><text:span text:style-name="T10">15.6.2.</text:span> Os dados serão conservados durante o período necessário ao cumprimento das finalidades do Processo Seletivo Simplificado e pelos prazos previstos na legislação arquivística, administrativa e prescricional aplicável.</text:p>
        <text:p text:style-name="P34">15.7. DOS DIREITOS DOS TITULARES</text:p>
        <text:p text:style-name="P18"><text:span text:style-name="T10">15.7.1.</text:span> Os candidatos terão assegurados os direitos previstos no artigo 18 da LGPD, observadas as hipóteses legais aplicáveis ao tratamento realizado pelo Poder Público.</text:p>
        <text:p text:style-name="P18"><text:span text:style-name="T10">15.7.2.</text:span> O exercício dos direitos do titular deverá ser formalizado por meio do canal oficial disponibilizado pela Administração para atendimento às questões relacionadas à proteção de dados pessoais.</text:p>
        <text:p text:style-name="P34">16. DAS DISPOSIÇÕES FINAIS</text:p>
        <text:p text:style-name="P18"><text:span text:style-name="T10">16.1.</text:span> A inscrição do candidato implicará o conhecimento e a aceitação das normas e condições estabelecidas neste Edital, não podendo alegar desconhecimento posteriormente.</text:p>
        <text:p text:style-name="P18"><text:span text:style-name="T10">16.2.</text:span> É de inteira responsabilidade do candidato acompanhar todas as publicações, convocações, comunicados, resultados e demais atos referentes ao Processo Seletivo Simplificado.</text:p>
        <text:p text:style-name="P18"><text:span text:style-name="T10">16.3.</text:span> A Administração poderá promover alterações, retificações ou complementações deste Edital, quando necessárias, mediante publicação nos meios oficiais.</text:p>
        <text:p text:style-name="P18"><text:span text:style-name="T10">16.4.</text:span> Os casos omissos serão resolvidos pela Comissão responsável pelo Processo Seletivo Simplificado, observada a legislação aplicável e, quando necessário, mediante manifestação dos órgãos técnicos e jurídicos competentes.</text:p>
        <text:p text:style-name="P18"><text:span text:style-name="T10">16.5.</text:span> O Processo Seletivo Simplificado terá validade exclusivamente para as contratações previstas neste Edital, observada a legislação municipal aplicável.</text:p>
        <text:p text:style-name="P18"><text:span text:style-name="T10">16.6.</text:span> Integram este Edital, para todos os fins, os seguintes anexos:</text:p>
        <text:p text:style-name="P35">ANEXO I – Código de Conduta e Normas Disciplinares;</text:p>
        <text:p text:style-name="P35">ANEXO II – Disciplinas e Conteúdo do Curso de Formação;</text:p>
        <text:p text:style-name="P34">ANEXO III – Avaliação e Classificação no Curso de Formação.</text:p>
        <text:p text:style-name="P18">Segue link para inscrição: </text:p>
        <text:p text:style-name="P18"><text:span text:style-name="Internet_20_Link">https://docs.google.com/forms/d/e/1FAIpQLSdn2oCJuIdy1YMppBarM7Squ3F523r1Nf4ljJ2E7KRKQ8cImQ/viewform</text:span></text:p>
        <text:p text:style-name="P18">Caraguatatuba, 31 de agosto de 2026.</text:p>
        <text:p text:style-name="P30">FELIPE MACEDO COSTA</text:p>
        <text:p text:style-name="P32">SECRETÁRIO MUNICIPAL DE ADMINISTRAÇÃO</text:p>
        <text:p text:style-name="P17">ANEXO I – EDITAL Nº 01/2026</text:p>
        <text:p text:style-name="P17">CÓDIGO DE CONDUTA E NORMAS DISCIPLINARES</text:p>
        <text:p text:style-name="P34">1. DA DISCIPLINA</text:p>
        <text:p text:style-name="P18"><text:span text:style-name="T10">1.1.</text:span> A disciplina consiste no cumprimento dos deveres inerentes às atividades desempenhadas durante o curso de formação e o serviço de Guarda-Vidas Municipal Temporário, observadas as normas estabelecidas pela Administração e pelo Corpo de Bombeiros dentro de suas respectivas competências.</text:p>
        <text:p text:style-name="P19"><text:span text:style-name="T10">1.2.</text:span> São manifestações essenciais da disciplina:</text:p>
        <text:p text:style-name="P19"><text:span text:style-name="T10">1.2.1.</text:span> a obediência às ordens legais e às orientações dos responsáveis pelo curso e pelo serviço;</text:p>
        <text:p text:style-name="P19"><text:span text:style-name="T10">1.2.2.</text:span> a rigorosa observância das normas e procedimentos estabelecidos;</text:p>
        <text:p text:style-name="P19"><text:span text:style-name="T10">1.2.3.</text:span> o emprego de todas as energias em benefício do serviço;</text:p>
        <text:p text:style-name="P19"><text:span text:style-name="T10">1.2.4.</text:span> a correção de atitudes;</text:p>
        <text:p text:style-name="P18"><text:span text:style-name="T10">1.2.5.</text:span> a colaboração para a disciplina, segurança e eficiência do serviço.</text:p>
        <text:p text:style-name="P34">2. DAS FALTAS DISCIPLINARES</text:p>
        <text:p text:style-name="P18"><text:span text:style-name="T10">2.1.</text:span> O Guarda-Vidas Temporário (GVT) estará representando o Corpo de Bombeiros em todas as praias/represa em que se faça presente e, sendo assim, deve manter uma postura compatível com o serviço e nos mesmos moldes da dos bombeiros guarda-vidas. </text:p>
        <text:p text:style-name="P19"><text:span text:style-name="T10">2.2.</text:span> Constituem condutas incompatíveis com o exercício da função, observadas a gravidade do fato e as circunstâncias do caso:</text:p>
        <text:p text:style-name="P19"><text:span text:style-name="T10">2.2.1.</text:span> não cumprir normas de procedimento do serviço de guarda-vidas;</text:p>
        <text:p text:style-name="P19"><text:span text:style-name="T10">2.2.2.</text:span> retardar, sem justo motivo, a execução de ordem legal ou orientação previamente estabelecida;</text:p>
        <text:p text:style-name="P19"><text:soft-page-break/><text:span text:style-name="T10">2.2.3.</text:span> deixar de cumprir, sem justo motivo, ordem legal recebida;</text:p>
        <text:p text:style-name="P19"><text:span text:style-name="T10">2.2.4.</text:span> representar o Corpo de Bombeiros ou a Prefeitura em ato oficial sem autorização;</text:p>
        <text:p text:style-name="P19"><text:span text:style-name="T10">2.2.5.</text:span> abandonar o serviço ou atividade para a qual tenha sido designado;</text:p>
        <text:p text:style-name="P19"><text:span text:style-name="T10">2.2.6.</text:span> divulgar informações falsas que possam causar prejuízo ao serviço ou à instituição;</text:p>
        <text:p text:style-name="P19"><text:span text:style-name="T10">2.2.7.</text:span> provocar ou contribuir voluntariamente para alarmes injustificados;</text:p>
        <text:p text:style-name="P19"><text:span text:style-name="T10">2.2.8.</text:span> recusar-se injustificadamente a apresentar documento de identificação ou informar sua identificação quando exigido por autoridade competente;</text:p>
        <text:p text:style-name="P19"><text:span text:style-name="T10">2.2.9.</text:span> ofender, provocar, desafiar ou tratar de maneira desrespeitosa superiores, instrutores, colegas ou usuários do serviço;</text:p>
        <text:p text:style-name="P19"><text:span text:style-name="T10">2.2.10.</text:span> envolver-se em disputa, rixa ou luta corporal durante o serviço ou curso;</text:p>
        <text:p text:style-name="P19"><text:span text:style-name="T10">2.2.11.</text:span> portar-se de modo incompatível com o decoro e a responsabilidade exigidos pela função;</text:p>
        <text:p text:style-name="P19"><text:span text:style-name="T10">2.2.12.</text:span> introduzir ou fazer uso de bebida alcoólica ou substância ilícita durante as atividades do curso ou serviço;</text:p>
        <text:p text:style-name="P19"><text:span text:style-name="T10">2.2.13.</text:span> apresentar-se para o curso ou serviço sob efeito de álcool ou substância que comprometa sua capacidade para o exercício das atividades;</text:p>
        <text:p text:style-name="P19"><text:span text:style-name="T10">2.2.14.</text:span> utilizar uniforme ou equipamentos de forma inadequada ou em desacordo com as orientações estabelecidas;</text:p>
        <text:p text:style-name="P19"><text:span text:style-name="T10">2.2.15.</text:span> provocar deliberadamente desarmonia ou conflitos no ambiente de trabalho;</text:p>
        <text:p text:style-name="P19"><text:span text:style-name="T10">2.2.16.</text:span> deixar de comunicar irregularidade relevante que tenha presenciado durante o serviço;</text:p>
        <text:p text:style-name="P19"><text:span text:style-name="T10">2.2.17.</text:span> simular doença ou apresentar informação falsa para esquivar-se de obrigação;</text:p>
        <text:p text:style-name="P19"><text:span text:style-name="T10">2.2.18.</text:span> trabalhar deliberadamente com desídia ou desatenção;</text:p>
        <text:p text:style-name="P19"><text:span text:style-name="T10">2.2.19.</text:span> faltar ou chegar atrasado sem justificativa;</text:p>
        <text:p text:style-name="P19"><text:span text:style-name="T10">2.2.20.</text:span> realizar troca de serviço sem autorização;</text:p>
        <text:p text:style-name="P19"><text:span text:style-name="T10">2.2.21.</text:span> divulgar informação sigilosa ou ocorrência de serviço sem autorização, quando houver dever de sigilo;</text:p>
        <text:p text:style-name="P19"><text:span text:style-name="T10">2.2.22.</text:span> praticar ato que atente contra a dignidade profissional ou a imagem institucional;</text:p>
        <text:p text:style-name="P19"><text:span text:style-name="T10">2.2.23.</text:span> praticar atos que constituam crime ou contravenção penal, sem prejuízo das providências legais cabíveis;</text:p>
        <text:p text:style-name="P18"><text:span text:style-name="T10">2.2.24.</text:span> apresentar-se para o serviço ou realização do curso sem a devida observância da apresentação pessoal, no que tange ao corte de cabelo, barba por fazer, unha fora do padrão, conforme orientações e observações repassadas pelos militares do Estado, seguindo as normas previstas nos Regulamentos Interno. </text:p>
        <text:p text:style-name="P34">3. DA APURAÇÃO E DAS MEDIDAS DISCIPLINARES</text:p>
        <text:p text:style-name="P18"><text:span text:style-name="T10">3.1.</text:span> As faltas disciplinares deverão ser comunicadas à autoridade responsável pelo curso ou serviço, que realizará a apuração do fato, assegurando ao interessado a oportunidade de apresentar manifestação.</text:p>
        <text:p text:style-name="P19"><text:span text:style-name="T10">3.2.</text:span> Considerada a natureza e gravidade da conduta, poderão ser adotadas, observada a legislação e a competência da autoridade responsável:</text:p>
        <text:p text:style-name="P19"><text:span text:style-name="T10">3.2.1.</text:span> advertência;</text:p>
        <text:p text:style-name="P19"><text:span text:style-name="T10">3.2.2.</text:span> outras medidas administrativas ou disciplinares previstas na legislação aplicável;</text:p>
        <text:p text:style-name="P18"><text:span text:style-name="T10">3.2.3.</text:span> desligamento do curso ou rescisão do contrato, quando a conduta configurar hipótese legal ou contratual que justifique a medida.</text:p>
        <text:p text:style-name="P18"><text:span text:style-name="T10">3.3.</text:span> A reincidência poderá ser considerada na definição da medida cabível, observados os princípios da razoabilidade e proporcionalidade.</text:p>
        <text:p text:style-name="P34">4. DOS DESCONTOS DURANTE O CURSO</text:p>
        <text:p text:style-name="P18"><text:span text:style-name="T10">4.1.</text:span> As infrações cometidas durante o curso poderão gerar descontos na média final, desde que previamente previstas, formalmente registradas, comunicadas ao candidato e assegurado o direito de manifestação.</text:p>
        <table:table table:name="Tabela4" table:style-name="Tabela4">
          <table:table-column table:style-name="Tabela4.A"/>
          <table:table-column table:style-name="Tabela4.B"/>
          <table:table-row table:style-name="Tabela4.1">
            <table:table-cell table:style-name="Tabela4.A1" office:value-type="string">
              <text:p text:style-name="P33">INFRAÇÃO</text:p>
            </table:table-cell>
            <table:table-cell table:style-name="Tabela4.B1" office:value-type="string">
              <text:p text:style-name="P33">DESCONTO NA MÉDIA FINAL</text:p>
            </table:table-cell>
          </table:table-row>
          <table:table-row table:style-name="Tabela4.1">
            <table:table-cell table:style-name="Tabela4.A2" office:value-type="string">
              <text:p text:style-name="P24">Barba sem fazer</text:p>
            </table:table-cell>
            <table:table-cell table:style-name="Tabela4.B2" office:value-type="string">
              <text:p text:style-name="P24">-0,1</text:p>
            </table:table-cell>
          </table:table-row>
          <table:table-row table:style-name="Tabela4.1">
            <table:table-cell table:style-name="Tabela4.A2" office:value-type="string">
              <text:p text:style-name="P24">Atrasos injustificados</text:p>
            </table:table-cell>
            <table:table-cell table:style-name="Tabela4.B2" office:value-type="string">
              <text:p text:style-name="P24">-0,1</text:p>
            </table:table-cell>
          </table:table-row>
          <table:table-row table:style-name="Tabela4.1">
            <table:table-cell table:style-name="Tabela4.A2" office:value-type="string">
              <text:p text:style-name="P24">Falta de postura (linguagem corporal ou verbal inadequada)</text:p>
            </table:table-cell>
            <table:table-cell table:style-name="Tabela4.B2" office:value-type="string">
              <text:p text:style-name="P24">-0,2</text:p>
            </table:table-cell>
          </table:table-row>
          <table:table-row table:style-name="Tabela4.1">
            <table:table-cell table:style-name="Tabela4.A2" office:value-type="string">
              <text:p text:style-name="P24">Faltar com a verdade (mentira ou omissão)</text:p>
            </table:table-cell>
            <table:table-cell table:style-name="Tabela4.B2" office:value-type="string">
              <text:p text:style-name="P24">-0,2</text:p>
            </table:table-cell>
          </table:table-row>
          <table:table-row table:style-name="Tabela4.1">
            <table:table-cell table:style-name="Tabela4.A2" office:value-type="string">
              <text:p text:style-name="P24">Falta de interesse nas instruções (sono, uso do celular etc.)</text:p>
            </table:table-cell>
            <table:table-cell table:style-name="Tabela4.B2" office:value-type="string">
              <text:p text:style-name="P24">-0,2</text:p>
            </table:table-cell>
          </table:table-row>
          <table:table-row table:style-name="Tabela4.1">
            <table:table-cell table:style-name="Tabela4.A2" office:value-type="string">
              <text:p text:style-name="P24">Falta de asseio (uniforme e higiene pessoal)</text:p>
            </table:table-cell>
            <table:table-cell table:style-name="Tabela4.B2" office:value-type="string">
              <text:p text:style-name="P24">-0,1</text:p>
            </table:table-cell>
          </table:table-row>
          <table:table-row table:style-name="Tabela4.1">
            <table:table-cell table:style-name="Tabela4.A2" office:value-type="string">
              <text:p text:style-name="P24">Falta de zelo com material da corporação</text:p>
            </table:table-cell>
            <table:table-cell table:style-name="Tabela4.B2" office:value-type="string">
              <text:p text:style-name="P24">-0,1</text:p>
            </table:table-cell>
          </table:table-row>
          <table:table-row table:style-name="Tabela4.1">
            <table:table-cell table:style-name="Tabela4.A2" office:value-type="string">
              <text:p text:style-name="P24">Deixar de cumprir normas regulamentares</text:p>
            </table:table-cell>
            <table:table-cell table:style-name="Tabela4.B2" office:value-type="string">
              <text:p text:style-name="P24">-0,1</text:p>
            </table:table-cell>
          </table:table-row>
          <table:table-row table:style-name="Tabela4.1">
            <table:table-cell table:style-name="Tabela4.A2" office:value-type="string">
              <text:p text:style-name="P24">Ausência sem justificativa em atividade obrigatória</text:p>
            </table:table-cell>
            <table:table-cell table:style-name="Tabela4.B2" office:value-type="string">
              <text:p text:style-name="P24">-0,3</text:p>
            </table:table-cell>
          </table:table-row>
          <table:table-row table:style-name="Tabela4.1">
            <table:table-cell table:style-name="Tabela4.A2" office:value-type="string">
              <text:p text:style-name="P24">Desrespeito a superiores ou instrutores</text:p>
            </table:table-cell>
            <table:table-cell table:style-name="Tabela4.B2" office:value-type="string">
              <text:p text:style-name="P24">-0,4</text:p>
            </table:table-cell>
          </table:table-row>
          <table:table-row table:style-name="Tabela4.1">
            <table:table-cell table:style-name="Tabela4.A2" office:value-type="string">
              <text:p text:style-name="P24">Uso de celular em instrução sem autorização</text:p>
            </table:table-cell>
            <table:table-cell table:style-name="Tabela4.B2" office:value-type="string">
              <text:p text:style-name="P24">-0,2</text:p>
            </table:table-cell>
          </table:table-row>
          <table:table-row table:style-name="Tabela4.1">
            <table:table-cell table:style-name="Tabela4.A2" office:value-type="string">
              <text:p text:style-name="P24">Recusa em executar ordem legal</text:p>
            </table:table-cell>
            <table:table-cell table:style-name="Tabela4.B2" office:value-type="string">
              <text:p text:style-name="P24">-0,5</text:p>
            </table:table-cell>
          </table:table-row>
          <table:table-row table:style-name="Tabela4.1">
            <table:table-cell table:style-name="Tabela4.A2" office:value-type="string">
              <text:p text:style-name="P24">Conduta antissocial ou desagregadora</text:p>
            </table:table-cell>
            <table:table-cell table:style-name="Tabela4.B2" office:value-type="string">
              <text:p text:style-name="P24">-0,2</text:p>
            </table:table-cell>
          </table:table-row>
          <table:table-row table:style-name="Tabela4.1">
            <table:table-cell table:style-name="Tabela4.A2" office:value-type="string">
              <text:p text:style-name="P24">Abandono de posto ou função em simulado</text:p>
            </table:table-cell>
            <table:table-cell table:style-name="Tabela4.B2" office:value-type="string">
              <text:p text:style-name="P24">-0,3</text:p>
            </table:table-cell>
          </table:table-row>
          <table:table-row table:style-name="Tabela4.1">
            <table:table-cell table:style-name="Tabela4.A2" office:value-type="string">
              <text:p text:style-name="P24">Cumprir missão com desleixo</text:p>
            </table:table-cell>
            <table:table-cell table:style-name="Tabela4.B2" office:value-type="string">
              <text:p text:style-name="P24">-0,1</text:p>
            </table:table-cell>
          </table:table-row>
          <table:table-row table:style-name="Tabela4.1">
            <table:table-cell table:style-name="Tabela4.A2" office:value-type="string">
              <text:p text:style-name="P24">Não entrega da tarefa solicitada</text:p>
            </table:table-cell>
            <table:table-cell table:style-name="Tabela4.B2" office:value-type="string">
              <text:p text:style-name="P24">-0,1</text:p>
            </table:table-cell>
          </table:table-row>
        </table:table>
        <text:p text:style-name="P17"/>
        <text:p text:style-name="P17">ANEXO II – EDITAL Nº 01/2026</text:p>
        <text:p text:style-name="P17">DISCIPLINAS E CONTEÚDO DO CURSO DE FORMAÇÃO</text:p>
        <text:p text:style-name="P18">O curso de formação contemplará, entre outros, os seguintes conteúdos e atividades:</text:p>
        <text:p text:style-name="P18"><text:span text:style-name="Estilo_20_de_20_lista_20_importada_20_do_20_Word1_20__28_Estilos_20_para_20_listas_20_importadas_20_do_20_Word_2f_RTF_29_">1. </text:span>Breve histórico do Guarda-Vidas e do Grupamento de Bombeiros Marítimo – GBMar;</text:p>
        <text:p text:style-name="P18"><text:span text:style-name="Estilo_20_de_20_lista_20_importada_20_do_20_Word1_20__28_Estilos_20_para_20_listas_20_importadas_20_do_20_Word_2f_RTF_29_">2. </text:span>Apresentação da Unidade – 3º Subgrupamento de Bombeiros – 3º SGB;</text:p>
        <text:p text:style-name="P18"><text:span text:style-name="Estilo_20_de_20_lista_20_importada_20_do_20_Word1_20__28_Estilos_20_para_20_listas_20_importadas_20_do_20_Word_2f_RTF_29_">3. </text:span>Introdução ao serviço de Guarda-Vidas;</text:p>
        <text:p text:style-name="P18"><text:span text:style-name="Estilo_20_de_20_lista_20_importada_20_do_20_Word1_20__28_Estilos_20_para_20_listas_20_importadas_20_do_20_Word_2f_RTF_29_">4. </text:span>Código “Q” e Código da “ONU”, com disponibilização de material aos alunos;</text:p>
        <text:p text:style-name="P18"><text:span text:style-name="Estilo_20_de_20_lista_20_importada_20_do_20_Word1_20__28_Estilos_20_para_20_listas_20_importadas_20_do_20_Word_2f_RTF_29_">5. </text:span>Ordem unida;</text:p>
        <text:p text:style-name="P18"><text:span text:style-name="Estilo_20_de_20_lista_20_importada_20_do_20_Word1_20__28_Estilos_20_para_20_listas_20_importadas_20_do_20_Word_2f_RTF_29_">6. </text:span>Treinamento de técnicas de nado de aproximação e abordagem de vítima;</text:p>
        <text:p text:style-name="P18"><text:span text:style-name="Estilo_20_de_20_lista_20_importada_20_do_20_Word1_20__28_Estilos_20_para_20_listas_20_importadas_20_do_20_Word_2f_RTF_29_">7. </text:span>Apresentação e utilização de equipamentos, incluindo flutuadores e nadadeiras;</text:p>
        <text:p text:style-name="P18"><text:span text:style-name="Estilo_20_de_20_lista_20_importada_20_do_20_Word1_20__28_Estilos_20_para_20_listas_20_importadas_20_do_20_Word_2f_RTF_29_">8. </text:span>Sinais de comunicação do Guarda-Vidas, da praia para o mar e do mar para a terra;</text:p>
        <text:p text:style-name="P18"><text:span text:style-name="Estilo_20_de_20_lista_20_importada_20_do_20_Word1_20__28_Estilos_20_para_20_listas_20_importadas_20_do_20_Word_2f_RTF_29_">9. </text:span>Utilização do rádio comunicador – HT;</text:p>
        <text:p text:style-name="P18"><text:span text:style-name="Estilo_20_de_20_lista_20_importada_20_do_20_Word1_20__28_Estilos_20_para_20_listas_20_importadas_20_do_20_Word_2f_RTF_29_">10. </text:span>Conhecimentos elementares sobre o mar;</text:p>
        <text:p text:style-name="P18"><text:span text:style-name="Estilo_20_de_20_lista_20_importada_20_do_20_Word1_20__28_Estilos_20_para_20_listas_20_importadas_20_do_20_Word_2f_RTF_29_">11. </text:span>Características e distinções das praias;</text:p>
        <text:p text:style-name="P18"><text:span text:style-name="Estilo_20_de_20_lista_20_importada_20_do_20_Word1_20__28_Estilos_20_para_20_listas_20_importadas_20_do_20_Word_2f_RTF_29_">12. </text:span>Leitura e interpretação de tábua de marés;</text:p>
        <text:p text:style-name="P18"><text:span text:style-name="Estilo_20_de_20_lista_20_importada_20_do_20_Word1_20__28_Estilos_20_para_20_listas_20_importadas_20_do_20_Word_2f_RTF_29_">13. </text:span>Instrução em área seca sobre técnicas de salvamento, abrangendo visualização, comunicação, corrida, entrada na água, elevação das pernas, golfinhada, nado de aproximação, abordagem e arrasto até a zona de varrido;</text:p>
        <text:p text:style-name="P18"><text:span text:style-name="Estilo_20_de_20_lista_20_importada_20_do_20_Word1_20__28_Estilos_20_para_20_listas_20_importadas_20_do_20_Word_2f_RTF_29_">14. </text:span>Educação física aplicada ao salvamento aquático;</text:p>
        <text:p text:style-name="P18"><text:span text:style-name="Estilo_20_de_20_lista_20_importada_20_do_20_Word1_20__28_Estilos_20_para_20_listas_20_importadas_20_do_20_Word_2f_RTF_29_">15. </text:span>Fisiologia humana, com abordagem dos sistemas pulmonar e cardiovascular e aspectos relacionados à <text:soft-page-break/>fisiopatologia do afogamento;</text:p>
        <text:p text:style-name="P18"><text:span text:style-name="Estilo_20_de_20_lista_20_importada_20_do_20_Word1_20__28_Estilos_20_para_20_listas_20_importadas_20_do_20_Word_2f_RTF_29_">16. </text:span>Introdução aos graus de afogamento, seus sinais e sintomas;</text:p>
        <text:p text:style-name="P18"><text:span text:style-name="Estilo_20_de_20_lista_20_importada_20_do_20_Word1_20__28_Estilos_20_para_20_listas_20_importadas_20_do_20_Word_2f_RTF_29_">17. </text:span>Técnicas de atendimento, tratamento e recuperação de vítimas de afogamento;</text:p>
        <text:p text:style-name="P18"><text:span text:style-name="Estilo_20_de_20_lista_20_importada_20_do_20_Word1_20__28_Estilos_20_para_20_listas_20_importadas_20_do_20_Word_2f_RTF_29_">18. </text:span>Tipos de acidentes em ambientes aquáticos;</text:p>
        <text:p text:style-name="P18"><text:span text:style-name="Estilo_20_de_20_lista_20_importada_20_do_20_Word1_20__28_Estilos_20_para_20_listas_20_importadas_20_do_20_Word_2f_RTF_29_">19. </text:span>Graus de afogamento e respectivos procedimentos de atendimento;</text:p>
        <text:p text:style-name="P18"><text:span text:style-name="Estilo_20_de_20_lista_20_importada_20_do_20_Word1_20__28_Estilos_20_para_20_listas_20_importadas_20_do_20_Word_2f_RTF_29_">20. </text:span>Técnicas de salvamento envolvendo duas ou mais vítimas;</text:p>
        <text:p text:style-name="P18"><text:span text:style-name="Estilo_20_de_20_lista_20_importada_20_do_20_Word1_20__28_Estilos_20_para_20_listas_20_importadas_20_do_20_Word_2f_RTF_29_">21. </text:span>Técnicas de salvamento com dois socorristas;</text:p>
        <text:p text:style-name="P18"><text:span text:style-name="Estilo_20_de_20_lista_20_importada_20_do_20_Word1_20__28_Estilos_20_para_20_listas_20_importadas_20_do_20_Word_2f_RTF_29_">22. </text:span>Técnicas de recuperação de vítimas de afogamento, conforme a classificação dos graus de afogamento;</text:p>
        <text:p text:style-name="P18"><text:span text:style-name="Estilo_20_de_20_lista_20_importada_20_do_20_Word1_20__28_Estilos_20_para_20_listas_20_importadas_20_do_20_Word_2f_RTF_29_">23. </text:span>Equipamentos utilizados pelo Guarda-Vidas e apoio operacional ao Guarda-Vidas Temporário – GVT;</text:p>
        <text:p text:style-name="P18"><text:span text:style-name="Estilo_20_de_20_lista_20_importada_20_do_20_Word1_20__28_Estilos_20_para_20_listas_20_importadas_20_do_20_Word_2f_RTF_29_">24. </text:span>Técnicas de salvamento de vítima submersa;</text:p>
        <text:p text:style-name="P18"><text:span text:style-name="Estilo_20_de_20_lista_20_importada_20_do_20_Word1_20__28_Estilos_20_para_20_listas_20_importadas_20_do_20_Word_2f_RTF_29_">25. </text:span>Técnicas de salvamento de vítima em águas rasas;</text:p>
        <text:p text:style-name="P18"><text:span text:style-name="Estilo_20_de_20_lista_20_importada_20_do_20_Word1_20__28_Estilos_20_para_20_listas_20_importadas_20_do_20_Word_2f_RTF_29_">26. </text:span>Técnicas básicas de salvamento e atendimento correspondentes aos diferentes graus de afogamento – DLOMA;</text:p>
        <text:p text:style-name="P18"><text:span text:style-name="Estilo_20_de_20_lista_20_importada_20_do_20_Word1_20__28_Estilos_20_para_20_listas_20_importadas_20_do_20_Word_2f_RTF_29_">27. </text:span>Atendimento e relacionamento do GVT com o público;</text:p>
        <text:p text:style-name="P18"><text:span text:style-name="Estilo_20_de_20_lista_20_importada_20_do_20_Word1_20__28_Estilos_20_para_20_listas_20_importadas_20_do_20_Word_2f_RTF_29_">28. </text:span>Introdução à Ressuscitação Cardiopulmonar – RCP, com utilização de manequim de treinamento;</text:p>
        <text:p text:style-name="P18"><text:span text:style-name="Estilo_20_de_20_lista_20_importada_20_do_20_Word1_20__28_Estilos_20_para_20_listas_20_importadas_20_do_20_Word_2f_RTF_29_">29. </text:span>Técnicas de salvamento com apoio do BSI;</text:p>
        <text:p text:style-name="P18"><text:span text:style-name="Estilo_20_de_20_lista_20_importada_20_do_20_Word1_20__28_Estilos_20_para_20_listas_20_importadas_20_do_20_Word_2f_RTF_29_">30. </text:span>Ressuscitação Cardiopulmonar – RCP, com utilização de manequim de treinamento;</text:p>
        <text:p text:style-name="P18"><text:span text:style-name="Estilo_20_de_20_lista_20_importada_20_do_20_Word1_20__28_Estilos_20_para_20_listas_20_importadas_20_do_20_Word_2f_RTF_29_">31. </text:span>Simulação de salvamento completo;</text:p>
        <text:p text:style-name="P18"><text:span text:style-name="Estilo_20_de_20_lista_20_importada_20_do_20_Word1_20__28_Estilos_20_para_20_listas_20_importadas_20_do_20_Word_2f_RTF_29_">32. </text:span>Instrução sobre setores e organização do serviço;</text:p>
        <text:p text:style-name="P18"><text:span text:style-name="Estilo_20_de_20_lista_20_importada_20_do_20_Word1_20__28_Estilos_20_para_20_listas_20_importadas_20_do_20_Word_2f_RTF_29_">33. </text:span>Atendimento de casos clínicos e traumas;</text:p>
        <text:p text:style-name="P18"><text:span text:style-name="Estilo_20_de_20_lista_20_importada_20_do_20_Word1_20__28_Estilos_20_para_20_listas_20_importadas_20_do_20_Word_2f_RTF_29_">34. </text:span>Treinamento de pranchamento, imobilização e atendimento de vítima de trauma.</text:p>
        <text:p text:style-name="P17">ANEXO III – EDITAL Nº 01/2026</text:p>
        <text:p text:style-name="P17">AVALIAÇÃO E CLASSIFICAÇÃO NO CURSO</text:p>
        <text:p text:style-name="P19"><text:span text:style-name="T10">1.</text:span> A classificação dos candidatos ao final do curso será realizada mediante <text:span text:style-name="T10">3 (três) avaliações</text:span>, sendo:</text:p>
        <text:p text:style-name="P19"><text:span text:style-name="T10">1.1.</text:span> 1 (uma) prova teórica, com peso <text:span text:style-name="T10">1</text:span>;</text:p>
        <text:p text:style-name="P19"><text:span text:style-name="T10">1.2.</text:span> 1 (uma) prova prática de Prevenção e Salvamento Aquático, com peso <text:span text:style-name="T10">2</text:span>;</text:p>
        <text:p text:style-name="P18"><text:span text:style-name="T10">1.3.</text:span> 1 (uma) prova prática de Ressuscitação Cardiopulmonar – RCP, com peso <text:span text:style-name="T10">2</text:span>.</text:p>
        <text:p text:style-name="P18"><text:span text:style-name="T10">2.</text:span> Cada avaliação será realizada em escala de 0 (zero) a 10 (dez) pontos.</text:p>
        <text:p text:style-name="P18"><text:span text:style-name="T10">3.</text:span> A nota das avaliações será calculada pela fórmula:</text:p>
        <text:p text:style-name="P34">Média das Avaliações = [(Nota da Prova Teórica × 1) + (Nota da Prova Prática de Prevenção e Salvamento Aquático × 2) + (Nota da Prova Prática de RCP × 2)] ÷ 5.</text:p>
        <text:p text:style-name="P18"><text:span text:style-name="T10">4.</text:span> Além das notas obtidas nas avaliações, poderão ser aplicados descontos na média final decorrentes de infrações disciplinares cometidas durante o curso, desde que a infração seja formalmente registrada, comunicada ao candidato e assegurado o direito de manifestação, conforme as regras estabelecidas neste Edital.</text:p>
        <text:p text:style-name="P18"><text:span text:style-name="T10">5.</text:span> A nota final do curso corresponderá à média ponderada das avaliações, após a aplicação dos descontos disciplinares regularmente apurados, quando cabíveis.</text:p>
        <text:p text:style-name="P19"><text:span text:style-name="T10">6.</text:span> Será considerado aprovado no curso o candidato que:</text:p>
        <text:p text:style-name="P19"><text:span text:style-name="T10">6.1.</text:span> obtiver nota final igual ou superior a <text:span text:style-name="T10">5,0 (cinco)</text:span>;</text:p>
        <text:p text:style-name="P19"><text:span text:style-name="T10">6.2.</text:span> apresentar frequência mínima de <text:span text:style-name="T10">75% (setenta e cinco por cento)</text:span> da carga horária do curso;</text:p>
        <text:p text:style-name="P19"><text:span text:style-name="T10">6.3.</text:span> cumprir integralmente os estágios supervisionados obrigatórios;</text:p>
        <text:p text:style-name="P18"><text:span text:style-name="T10">6.4.</text:span> atender aos demais requisitos estabelecidos neste Edital.</text:p>
        <text:p text:style-name="P19"><text:span text:style-name="T10">7.</text:span> As avaliações práticas compreenderão, conforme planejamento do curso, atividades relacionadas à prevenção e salvamento aquático e à Ressuscitação Cardiopulmonar, incluindo, entre outros procedimentos:</text:p>
        <text:p text:style-name="P19">a) entrada no mar;</text:p>
        <text:p text:style-name="P19">b) transposição de arrebentação;</text:p>
        <text:p text:style-name="P19">c) abordagem da vítima;</text:p>
        <text:p text:style-name="P19">d) retorno com a vítima;</text:p>
        <text:p text:style-name="P19">e) retirada da vítima da água;</text:p>
        <text:p text:style-name="P19">f) arrasto;</text:p>
        <text:p text:style-name="P19">g) posição de recuperação;</text:p>
        <text:p text:style-name="P19">h) verificação de consciência;</text:p>
        <text:p text:style-name="P19">i) abertura das vias aéreas;</text:p>
        <text:p text:style-name="P19">j) verificação de objetos estranhos na boca;</text:p>
        <text:p text:style-name="P19">k) verificação da respiração;</text:p>
        <text:p text:style-name="P19">l) verificação da circulação;</text:p>
        <text:p text:style-name="P18">m) aplicação de RCP, quando necessária.</text:p>
        <text:p text:style-name="P18"><text:span text:style-name="T10">8.</text:span> A aprovação no curso não garante, isoladamente, a contratação, que observará a classificação final, o número de vagas disponíveis, a necessidade da Administração e os demais requisitos legais e editalícios.</text:p>
        <text:p text:style-name="P18"><text:span text:style-name="T10">9.</text:span> O estágio supervisionado previsto no âmbito do Curso de Formação ministrado pelo Corpo de Bombeiros possui natureza estritamente pedagógica e caráter educativo supervisionado, constituindo etapa integrante e obrigatória do processo de formação e capacitação profissional do aluno.</text:p>
        <text:p text:style-name="P19"><text:span text:style-name="T10">10.</text:span> Por se tratar de atividade complementar de ensino e prática profissional supervisionada, a realização do estágio supervisionado não gera, sob qualquer hipótese, vínculo empregatício, funcional ou estatutário de natureza de trabalho com a corporação ou com a Administração Pública.</text:p>
        <text:p text:style-name="P4">───────────────────────────────────</text:p>
        <text:p text:style-name="P17">SECRETARIA MUNICIPAL DE EDUCAÇÃO</text:p>
        <text:p text:style-name="P17">PROCESSO SELETIVO PARA DESIGNAÇÃO DE FUNÇÕES GRATIFICADAS</text:p>
        <text:p text:style-name="P17">RETIFICAÇÃO Nº 03</text:p>
        <text:p text:style-name="P18">A <text:span text:style-name="T10">PREFEITURA MUNICIPAL DA ESTÂNCIA BALNEÁRIA DE CARAGUATATUBA/SP,</text:span> e através do <text:span text:style-name="T10">INSTITUTO DE EDUCAÇÃO E DESENVOLVIMENTO SOCIAL NOSSO RUMO, </text:span>torna pública a<text:span text:style-name="T10"> Retificação nº 03, <text:s/>do Edital de Abertura nº 01/2026, </text:span>conforme segue:</text:p>
        <text:p text:style-name="P34">1. DAS ALTERAÇÕES</text:p>
        <text:p text:style-name="P18">1.1. No <text:span text:style-name="T10">Capítulo 7 - DA AVALIAÇÃO DOS TÍTULOS E TEMPO DE SERVIÇO E SEU JULGAMENTO, </text:span>na <text:span text:style-name="T10">TABELA DE TÍTULOS E TEMPO DE SERVIÇO, </text:span>para o <text:span text:style-name="T10">item 4</text:span>,<text:span text:style-name="T10"> </text:span><text:span text:style-name="T13">LEIA-SE COMO CONSTA E NÃO COMO CONSTOU</text:span>:</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table:number-columns-spanned="4" office:value-type="string">
              <text:p text:style-name="P28">TABELA DE TÍTULOS E TEMPO DE SERVIÇO</text:p>
              <text:p text:style-name="P22"><text:span text:style-name="T10">301 </text:span>-<text:span text:style-name="T10"> DIRETOR DE ESCOLA (EDUCAÇÃO INFANTIL), 302 - DIRETOR DE ESCOLA (ENSINO FUNDAMENTAL), 303 – VICE DIRETOR DE ESCOLA, 304 – PROFESSOR COORDENADOR PEDAGÓGICO</text:span>.</text:p>
            </table:table-cell>
            <table:covered-table-cell/>
            <table:covered-table-cell/>
            <table:covered-table-cell/>
          </table:table-row>
          <table:table-row table:style-name="Tabela5.1">
            <table:table-cell table:style-name="Tabela5.A2" office:value-type="string">
              <text:p text:style-name="P22"><text:span text:style-name="T10">TÍTULOS/</text:span> <text:soft-page-break/><text:span text:style-name="T10">TEMPO DE SERVIÇO</text:span></text:p>
            </table:table-cell>
            <table:table-cell table:style-name="Tabela5.A2" office:value-type="string">
              <text:p text:style-name="P28">VALOR <text:soft-page-break/>UNITÁRIO</text:p>
            </table:table-cell>
            <table:table-cell table:style-name="Tabela5.A2" office:value-type="string">
              <text:p text:style-name="P28">VALOR <text:soft-page-break/>MÁXIMO</text:p>
            </table:table-cell>
            <table:table-cell table:style-name="Tabela5.D2" office:value-type="string">
              <text:p text:style-name="P28">COMPROVANTES</text:p>
            </table:table-cell>
          </table:table-row>
          <table:table-row table:style-name="Tabela5.1">
            <table:table-cell table:style-name="Tabela5.A2" office:value-type="string">
              <text:p text:style-name="P24">4) Exercício na Função Gratificada Pretendida </text:p>
            </table:table-cell>
            <table:table-cell table:style-name="Tabela5.A2" office:value-type="string">
              <text:p text:style-name="P24">1 (um) ponto por ano completo de exercício, não sendo contabilizadas as frações.</text:p>
            </table:table-cell>
            <table:table-cell table:style-name="Tabela5.A2" office:value-type="string">
              <text:p text:style-name="P22">10</text:p>
            </table:table-cell>
            <table:table-cell table:style-name="Tabela5.D2" office:value-type="string">
              <text:p text:style-name="P25">Para fins de comprovação do exercício na Função Gratificada Pretendida, tanto no âmbito da Rede Municipal de Ensino de Caraguatatuba quanto fora dela, deverão ser considerados os períodos de exercício comprovados até o mês de junho de 2026.</text:p>
              <text:p text:style-name="P25">No âmbito da Rede Municipal de Ensino de Caraguatatuba, deverá ser apresentada declaração emitida pelo órgão público competente do Município de Caraguatatuba, contendo a informação do período de exercício na respectiva função.</text:p>
              <text:p text:style-name="P25">Nos casos em que o exercício da função ou cargo gratificado tenha ocorrido fora da Rede Municipal de Ensino de Caraguatatuba, deverão ser apresentados os documentos comprobatórios, conforme estabelecido no item 7.6, igualmente considerando-se, para fins de contabilização, o período de exercício até junho de 2026.</text:p>
            </table:table-cell>
          </table:table-row>
        </table:table>
        <text:p text:style-name="P18"/>
        <text:p text:style-name="P18">1.2. No <text:span text:style-name="T10">Anexo II – CONTEÚDO PROGRAMÁTICO, </text:span>para as funções<text:span text:style-name="T10"> 303 – VICE DIRETOR DE ESCOLA</text:span> e<text:span text:style-name="T10"> 304 – PROFESSOR COORDENADOR PEDAGÓGICO</text:span>, <text:span text:style-name="T13">LEIA-SE COMO CONSTA E NÃO COMO CONSTOU</text:span>:</text:p>
        <text:p text:style-name="P17">BIBLIOGRAFIA ESSENCIAL PARA 303 – VICE DIRETOR DE ESCOLA</text:p>
        <text:p text:style-name="P18">1. LÜCK, Heloísa. <text:span text:style-name="T10">Dimensões da gestão escolar e suas competências.</text:span> Curitiba: Positivo, 2009.</text:p>
        <text:p text:style-name="P18">2. VEIGA, Ilma Passos Alencastro (org.). <text:span text:style-name="T10">Projeto político-pedagógico da escola: uma construção possível. </text:span>29ª ed. Campinas: Papirus, 2013.</text:p>
        <text:p text:style-name="P18">3. LUCKESI, Cipriano Carlos. <text:span text:style-name="T10">Avaliação da aprendizagem escolar: estudos e proposições. </text:span>22ª ed. São Paulo: Cortez, 2011.</text:p>
        <text:p text:style-name="P18">4. BRASIL. Ministério da Educação. <text:span text:style-name="T10">Base Nacional Comum Curricular (BNCC).</text:span> Brasília: MEC, 2018. Disponível em: <text:span text:style-name="Internet_20_Link">https://basenacionalcomum.mec.gov.br/</text:span> Acesso em: 14 jul. 2026</text:p>
        <text:p text:style-name="P18">5. BRASIL. Lei nº 8.069, de 13 de julho de 1990. <text:span text:style-name="T10">Estatuto da Criança e do Adolescente.</text:span> Brasília, DF: Presidência da República, 1990. Disponível em: <text:span text:style-name="Internet_20_Link">https://www.planalto.gov.br/ccivil_03/leis/l8069.htm</text:span></text:p>
        <text:p text:style-name="P18">6. MOLL, Jaqueline et al. <text:span text:style-name="T10">Caminhos da educação integral no Brasil: direito a outros tempos e espaços educativos.</text:span> Porto Alegre: Penso, 2012.</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9. LIBÂNEO, José Carlos. <text:span text:style-name="T10">Organização e gestão da escola: teoria e prática. </text:span>6ª ed. São Paulo: Heccus Editora, 2015.</text:p>
        <text:p text:style-name="P18">10. PLACCO, Vera Maria Nigro de Souza; ALMEIDA, Laurinda Ramalho de (orgs.). <text:span text:style-name="T10">O coordenador pedagógico e o cotidiano da escola.</text:span> 10ª ed. São Paulo: Loyola, 2012.</text:p>
        <text:p text:style-name="P18">11. FAZENDA, Ivani Catarina Arantes (org.). <text:span text:style-name="T10">Práticas interdisciplinares na escola.</text:span> São Paulo: Cortez, 1993.</text:p>
        <text:p text:style-name="P17">BIBLIOGRAFIA ESSENCIAL PARA 304 - PROFESSOR COORDENADOR PEDAGÓGICO</text:p>
        <text:p text:style-name="P18">1. LIBÂNEO, José Carlos. <text:span text:style-name="T10">Organização e gestão da escola: teoria e prática. </text:span>6ª ed. São Paulo: Heccus Editora, 2015.</text:p>
        <text:p text:style-name="P18">2. LUCKESI, Cipriano Carlos. <text:span text:style-name="T10">Avaliação da aprendizagem escolar: estudos e proposições.</text:span> 22ª ed. São Paulo: Cortez, 2011.</text:p>
        <text:p text:style-name="P18">3. BRASIL. Ministério da Educação. <text:span text:style-name="T10">Base Nacional Comum Curricular (BNCC).</text:span> Brasília: MEC, 2018. Disponível em: <text:span text:style-name="Internet_20_Link">https://basenacionalcomum.mec.gov.br/</text:span></text:p>
        <text:p text:style-name="P18">4. PLACCO, Vera Maria Nigro de Souza; ALMEIDA, Laurinda Ramalho de (orgs.). <text:span text:style-name="T10">O coordenador pedagógico e o cotidiano da escola.</text:span> 10ª ed. São Paulo: Loyola, 2012.</text:p>
        <text:p text:style-name="P18">5. MOLL, Jaqueline et al. <text:span text:style-name="T10">Caminhos da educação integral no Brasil: direito a outros tempos e espaços educativos.</text:span> Porto Alegre: Penso, 2012.</text:p>
        <text:p text:style-name="P18">6. FAZENDA, Ivani Catarina Arantes (org.). <text:span text:style-name="T10">Práticas interdisciplinares na escola.</text:span> São Paulo: Cortez, 1993.</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9. LUCKESI, Cipriano Carlos. <text:span text:style-name="T10">Avaliação da aprendizagem escolar: estudos e proposições.</text:span> 22ª ed. São Paulo: Cortez, 2011.</text:p>
        <text:p text:style-name="P34">2. DAS DISPOSIÇÕES FINAIS</text:p>
        <text:p text:style-name="P18">2.1. Permanecem inalterados os demais itens e disposições do Edital de Abertura do Processo Seletivo para Designação de Funções Gratificadas – Edital nº 01/2026.</text:p>
        <text:p text:style-name="P18">E, para que ninguém alegue desconhecimento, é publicada a presente Retificação nº 03.</text:p>
        <text:p text:style-name="P34">Caraguatatuba/SP, 27 de agosto de 2026.</text:p>
        <text:p text:style-name="P30">PREFEITURA MUNICIPAL DE CARAGUATATUBA DO ESTADO DE SÃO PAULO</text:p>
        <text:p text:style-name="P30">SECRETARIA MUNICIPAL DA EDUCAÇÃO DE CARAGUATATUBA</text:p>
        <text:p text:style-name="P30">COMISSÃO DE ACOMPANHAMENTO</text:p>
        <text:p text:style-name="P26">───────────────────────────────────</text:p>
        <text:p text:style-name="P14"><text:span text:style-name="T9"/></text:p>
        <text:p text:style-name="P14"><text:span text:style-name="T9"/></text:p>
        <text:p text:style-name="P14"><text:span text:style-name="T9"/></text:p>
        <text:p text:style-name="P14"><text:span text:style-name="T9"/></text:p>
        <text:p text:style-name="P14"><text:span text:style-name="T9"/></text:p>
        <text:p text:style-name="P14"><text:span text:style-name="T9"/></text:p>
        <text:p text:style-name="P14"><text:span text:style-name="T9"/></text:p>
        <text:p text:style-name="P14"><text:span text:style-name="T9"/></text:p>
        <text:p text:style-name="P14"><text:span text:style-name="T9"/></text:p>
        <text:p text:style-name="P14"><text:span text:style-name="T9"/></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0"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15"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4"><draw:text-box><text:p text:style-name="MP8"><text:span text:style-name="MT7"><text:tab/>Ano </text:span><text:span text:style-name="MT7"><text:subject>IX</text:subject></text:span><text:span text:style-name="MT7"><text:s/>– nº </text:span><text:span text:style-name="MT7"><text:title>1963</text:title></text:span><text:span text:style-name="MT7"><text:s/>- </text:span><text:span text:style-name="MT7"><text:modification-date style:data-style-name="N10115">31 de agosto de 2026</text:modification-date></text:span><text:span text:style-name="MT7"><text:tab/></text:span><text:span text:style-name="MT8"><text:page-number text:select-page="current">13</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31T12:18:41.960000000</dc:date>
    <meta:editing-duration>P3DT10H35M</meta:editing-duration>
    <meta:editing-cycles>1397</meta:editing-cycles>
    <meta:generator>LibreOffice/24.2.6.2$Windows_X86_64 LibreOffice_project/ef66aa7e36a1bb8e65bfbc63aba53045a14d0871</meta:generator>
    <dc:title>1963</dc:title>
    <meta:print-date>2026-01-27T16:18:55.887000000</meta:print-date>
    <meta:printed-by>Arquivos PDF</meta:printed-by>
    <dc:subject>IX</dc:subject>
    <meta:document-statistic meta:table-count="5" meta:image-count="0" meta:object-count="0" meta:page-count="13" meta:paragraph-count="608" meta:word-count="10594" meta:character-count="74030" meta:non-whitespace-character-count="63875"/>
  </office:meta>
</office:document-meta>
</file>

<file path=META-INF/documentsignatures.xml><?xml version="1.0" encoding="utf-8"?>
<document-signatures xmlns="urn:oasis:names:tc:opendocument:xmlns:digitalsignature:1.0">
  <Signature xmlns="http://www.w3.org/2000/09/xmldsig#" Id="ID_00ef007c000f00fa001900a9004a00980088002500d60038002c0064007600f3">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kD2AjnatBr3Dr0evLipuDzilhwowL1pxPySuuMnYqlE=</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gZam+/RsMpRGveLAJ9G2+7k4OfwO9A6RoV23ufVr9KM=</DigestValue>
      </Reference>
      <Reference URI="settings.xml">
        <Transforms>
          <Transform Algorithm="http://www.w3.org/TR/2001/REC-xml-c14n-20010315"/>
        </Transforms>
        <DigestMethod Algorithm="http://www.w3.org/2001/04/xmlenc#sha256"/>
        <DigestValue>gHcLTv5DkCrmo/llU/FonXqURardKPKQ1+ec1Mhq2lI=</DigestValue>
      </Reference>
      <Reference URI="content.xml">
        <Transforms>
          <Transform Algorithm="http://www.w3.org/TR/2001/REC-xml-c14n-20010315"/>
        </Transforms>
        <DigestMethod Algorithm="http://www.w3.org/2001/04/xmlenc#sha256"/>
        <DigestValue>lWryLw0i3HXmAgr9AqzSib8xwsveIIw+K/n4UxhWelQ=</DigestValue>
      </Reference>
      <Reference URI="Thumbnails/thumbnail.png">
        <DigestMethod Algorithm="http://www.w3.org/2001/04/xmlenc#sha256"/>
        <DigestValue>2LI6J02e4MZ+0ffAFPG4aWCO4D24bz9Ki2w0XfFQuLU=</DigestValue>
      </Reference>
      <Reference URI="META-INF/manifest.xml">
        <Transforms>
          <Transform Algorithm="http://www.w3.org/TR/2001/REC-xml-c14n-20010315"/>
        </Transforms>
        <DigestMethod Algorithm="http://www.w3.org/2001/04/xmlenc#sha256"/>
        <DigestValue>inzhtT1YIVQcJmJvpCtVIpvgMl271kZsNhrj3PitG0c=</DigestValue>
      </Reference>
      <Reference URI="#ID_00f200a4001700a700030039004100f900be00a700c5001000be00ad005b00b1">
        <DigestMethod Algorithm="http://www.w3.org/2001/04/xmlenc#sha256"/>
        <DigestValue>uktiKx8Gl9OINdQ6HpSG4LvdvMchHdkO/bCdXLbVAZQ=</DigestValue>
      </Reference>
      <Reference URI="#idSignedProperties_ID_00ef007c000f00fa001900a9004a00980088002500d60038002c0064007600f3" Type="http://uri.etsi.org/01903#SignedProperties">
        <DigestMethod Algorithm="http://www.w3.org/2001/04/xmlenc#sha256"/>
        <DigestValue>4Gvc+1WAiT1GbilQGs9p+vYdLNSNgyf9olJCrknNKmk=</DigestValue>
      </Reference>
    </SignedInfo>
    <SignatureValue>xnaCHShe6Rvc1eWFeYXyh5VeiM/qrStVVWv7Ut6QOBV+yvPees4z5pbuNwu4Jiko
sdwMZEANZ9nWve4J8ZSTrS8GcWorp+4EyGa8MPqp9Eug0Jgv1DghSiTmZzFh3z0O
9RFEcFro+Ba7bcZepr+Zlca/5WYxHA0quXDGyY+zZzc=</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f200a4001700a700030039004100f900be00a700c5001000be00ad005b00b1" Target="#ID_00ef007c000f00fa001900a9004a00980088002500d60038002c0064007600f3">
          <dc:date xmlns:dc="http://purl.org/dc/elements/1.1/">2026-08-31T12:18:53.966000000</dc:date>
        </SignatureProperty>
      </SignatureProperties>
    </Object>
    <Object xmlns:xd="http://uri.etsi.org/01903/v1.3.2#">
      <xd:QualifyingProperties Target="#ID_00ef007c000f00fa001900a9004a00980088002500d60038002c0064007600f3">
        <xd:SignedProperties Id="idSignedProperties_ID_00ef007c000f00fa001900a9004a00980088002500d60038002c0064007600f3">
          <xd:SignedSignatureProperties>
            <xd:SigningTime>2026-08-31T12:18:53.966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ef007c000f00fa001900a9004a00980088002500d60038002c0064007600f3">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